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Pieter de Raadtstraat 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Pieter de Raadtstraat 71, 3033VD, Het project betreft het realiseren van een dakterras (zonder dakopbouw) (aanvraagdatum 14-11-2022, dossiernummer OMV.22.11.00172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521108</text:span><text:line-break/><text:date style:data-style-name="dag" text:fixed="true" text:date-value="2022-11-23"/><text:line-break/><text:date style:data-style-name="jaar" text:fixed="true" text:date-value="2022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1108</text:span><text:date style:data-style-name="nicedate" text:fixed="true" text:date-value="2022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1108</text:span><text:date style:data-style-name="nicedate" text:fixed="true" text:date-value="2022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Pieter de Raadtstraat 71</meta:user-defined>
    <meta:user-defined meta:name="DCTERMS.W3CDTF/DCTERMS.available">2022-11-23</meta:user-defined>
    <meta:user-defined meta:name="DCTERMS.W3CDTF/OVERHEIDop.jaargang">2022</meta:user-defined>
    <meta:user-defined meta:name="OVERHEIDop.publicationIssue">521108</meta:user-defined>
    <meta:user-defined meta:name="OVERHEIDop.GmbID/DC.identifier">gmb-2022-521108</meta:user-defined>
    <meta:user-defined meta:name="OVERHEIDop.versieInformatie"/>
  </office:meta>
</office:document-meta>
</file>