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PASSEN VAN EEN BESTAANDE IN EN UITRIT VOOR HET NIEUW TE REALISEREN REGELSTATION, NIJE BOARNSTERDYK (TEN OOSTEN VAN DE A32)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vraag van het aanpassen van een bestaande in en uitrit voor het nieuw te realiseren regelstation in Akkrum op het perceel Nije Boarnsterdyk (ten oosten van de A32) te Akkrum   (21 november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20455</text:span><text:line-break/><text:date style:data-style-name="dag" text:fixed="true" text:date-value="2022-11-23"/><text:line-break/><text:date style:data-style-name="jaar" text:fixed="true" text:date-value="2022-1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0455</text:span><text:date style:data-style-name="nicedate" text:fixed="true" text:date-value="2022-1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0455</text:span><text:date style:data-style-name="nicedate" text:fixed="true" text:date-value="2022-1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AANPASSEN VAN EEN BESTAANDE IN EN UITRIT VOOR HET NIEUW TE REALISEREN REGELSTATION, NIJE BOARNSTERDYK (TEN OOSTEN VAN DE A32) AKKRUM</meta:user-defined>
    <meta:user-defined meta:name="DCTERMS.W3CDTF/DCTERMS.available">2022-11-23</meta:user-defined>
    <meta:user-defined meta:name="DCTERMS.W3CDTF/OVERHEIDop.jaargang">2022</meta:user-defined>
    <meta:user-defined meta:name="OVERHEIDop.publicationIssue">520455</meta:user-defined>
    <meta:user-defined meta:name="OVERHEIDop.GmbID/DC.identifier">gmb-2022-520455</meta:user-defined>
    <meta:user-defined meta:name="OVERHEIDop.versieInformatie"/>
  </office:meta>
</office:document-meta>
</file>