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weede Leeghwaterstraat 22 1018RA Amsterdam, Baetostraat 8-3 1055E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Tweede Leeghwaterstraat 22 1018RA Amsterdam, Baetostraat 8-3 1055EP Amsterdam</text:p>
            <text:p text:style-name="common-al">Omschrijving: plaatsen van daklichten, ventilatieroosters en bouwkundig splitsen van het gebouwgedeelte met bestemming daarvan tot 2 woningen</text:p>
            <text:p text:style-name="common-al">Datum ontvangst: 14-11-2022</text:p>
            <text:p text:style-name="common-al">Zaaknummer: Z2022-C009312</text:p>
            <text:p text:style-name="common-al">OLO nummer: 739646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6718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71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71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C009312</meta:user-defined>
    <meta:user-defined meta:name="DCTERMS.abstract">plaatsen van daklichten, ventilatieroosters en bouwkundig splitsen van het gebouwgedeelte met bestemming daarvan tot 2 woningen</meta:user-defined>
    <dc:language>nl</dc:language>
    <meta:user-defined meta:name="OVERHEIDop.locatietype/OVERHEIDop.gebiedsmarkering">Punt</meta:user-defined>
    <meta:user-defined meta:name="DC.title">Aanvraag omgevingsvergunning Tweede Leeghwaterstraat 22 1018RA Amsterdam, Baetostraat 8-3 1055EP Amsterdam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6718</meta:user-defined>
    <meta:user-defined meta:name="OVERHEIDop.GmbID/DC.identifier">gmb-2022-516718</meta:user-defined>
    <meta:user-defined meta:name="OVERHEIDop.versieInformatie"/>
  </office:meta>
</office:document-meta>
</file>