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Teds Prinsengracht B.V. / Teds Jordaan - Prinsengracht 17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eds Prinsengracht B.V. / Teds Jordaan - Prinsengracht 178-H - 1016HB </text:p>
            <text:p text:style-name="common-al">Datum van : 17-12-2022</text:p>
            <text:p text:style-name="common-al">Datum t/m : 18-12-2022</text:p>
            <text:p text:style-name="common-al">Verzonden naar aanvrager op: --</text:p>
            <text:p text:style-name="common-al">Kenmerk gemeente: Z/22/2102980</text:p>
            <text:p text:style-name="common-al"/>
            <text:p text:style-name="common-al">Het besluit en bijbehorende stukken kunt u per e-mail ontvangen. Stuur een e-mail naar <text:a xlink:href="mailto:Stadsloket.centrum.vergunningen.dvl@amsterdam.nl?Subject=Dossier Z/22/2102980" xlink:type="simple">Stadsloket.centrum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6550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550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550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2980</meta:user-defined>
    <meta:user-defined meta:name="DCTERMS.abstract">Verleend: ontheffing geluidsvoorschriften en openingstijden voor bedrijf Teds Prinsengracht B.V. / Teds Jordaan - Prinsengracht 178-H - 1016HB</meta:user-defined>
    <dc:language>nl</dc:language>
    <meta:user-defined meta:name="OVERHEIDop.locatietype/OVERHEIDop.gebiedsmarkering">Adres</meta:user-defined>
    <meta:user-defined meta:name="DC.title">Besluit ontheffing geluidvoorschriften en openingstijden Verleend Teds Prinsengracht B.V. / Teds Jordaan - Prinsengracht 178-H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6550</meta:user-defined>
    <meta:user-defined meta:name="OVERHEIDop.GmbID/DC.identifier">gmb-2022-516550</meta:user-defined>
    <meta:user-defined meta:name="OVERHEIDop.versieInformatie"/>
  </office:meta>
</office:document-meta>
</file>