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Maasstraat 2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RVV, Maasstraat 29, 25-11-2022, Locatie: Maasstraat 29A</text:p>
            <text:p text:style-name="common-al">Looptijd :25-11-2022 t/m 25-11-2022</text:p>
            <text:p text:style-name="common-al">Verzonden naar aanvrager op: 16-11-2022</text:p>
            <text:p text:style-name="common-al">Kenmerk gemeente: Z/22/21045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045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5132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132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132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4509</meta:user-defined>
    <meta:user-defined meta:name="DCTERMS.abstract">RVV, Maasstraat 29, 25-11-2022, Maasstraat 29A</meta:user-defined>
    <dc:language>nl</dc:language>
    <meta:user-defined meta:name="OVERHEIDop.locatietype/OVERHEIDop.gebiedsmarkering">Punt</meta:user-defined>
    <meta:user-defined meta:name="DC.title">Besluit apv vergunning Verleend Maasstraat 29A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5132</meta:user-defined>
    <meta:user-defined meta:name="OVERHEIDop.GmbID/DC.identifier">gmb-2022-515132</meta:user-defined>
    <meta:user-defined meta:name="OVERHEIDop.versieInformatie"/>
  </office:meta>
</office:document-meta>
</file>