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DE STIP 1 (NAAST NR. 3)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de Stip 1 (naast nr 3) te Nieuwehorne  </text:p>
            <text:p text:style-name="common-al">(15 nov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4331</text:span><text:line-break/><text:date style:data-style-name="dag" text:fixed="true" text:date-value="2022-11-18"/><text:line-break/><text:date style:data-style-name="jaar" text:fixed="true" text:date-value="2022-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331</text:span><text:date style:data-style-name="nicedate" text:fixed="true" text:date-value="2022-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331</text:span><text:date style:data-style-name="nicedate" text:fixed="true" text:date-value="2022-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DE STIP 1 (NAAST NR. 3) NIEUWEHORNE.</meta:user-defined>
    <meta:user-defined meta:name="DCTERMS.W3CDTF/DCTERMS.available">2022-11-18</meta:user-defined>
    <meta:user-defined meta:name="DCTERMS.W3CDTF/OVERHEIDop.jaargang">2022</meta:user-defined>
    <meta:user-defined meta:name="OVERHEIDop.publicationIssue">514331</meta:user-defined>
    <meta:user-defined meta:name="OVERHEIDop.GmbID/DC.identifier">gmb-2022-514331</meta:user-defined>
    <meta:user-defined meta:name="OVERHEIDop.versieInformatie"/>
  </office:meta>
</office:document-meta>
</file>