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Regelstation Akkrum 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18 november 2022, gedurende 6 weken, voor iedereen ter inzage ligt het ontwerpbestemmingsplan Regelstation Akkrum Oost, met bijbehorende stukken.</text:p>
            <text:p text:style-name="common-al">
            <text:span text:style-name="nadrukvet">Ontwerpbestemmingsplan</text:span>
          </text:p>
            <text:p text:style-name="common-al">Het ontwerpbestemmingsplan maakt een nieuw regelstation van Liander mogelijk in Akkrum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bestemmingsplan en de bijbehorende stukken op te roepen via het invullen van de locatie, de naam of het planid-nummer (NL.IMRO.0074.BPNRegelstatioAKKR-OW01) van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2854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854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854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9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RegelstatioAKKR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Regelstation Akkrum Oost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2854</meta:user-defined>
    <meta:user-defined meta:name="OVERHEIDop.GmbID/DC.identifier">gmb-2022-512854</meta:user-defined>
    <meta:user-defined meta:name="OVERHEIDop.versieInformatie"/>
  </office:meta>
</office:document-meta>
</file>