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.Dotingalaan 21, 1381EZ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M.Dotingalaan 21, 1381EZ Weesp</text:p>
            <text:p text:style-name="common-al">Omschrijving: het vervangen van het raamkozijn door HR++ glas aan de voorzijde van de woning</text:p>
            <text:p text:style-name="common-al">Datum ontvangst: 14-11-2022</text:p>
            <text:p text:style-name="common-al">Zaaknummer: Z2022-WP001123</text:p>
            <text:p text:style-name="common-al">OLO nummer: 739514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12703</text:span><text:line-break/><text:date style:data-style-name="dag" text:fixed="true" text:date-value="2022-11-17"/><text:line-break/><text:date style:data-style-name="jaar" text:fixed="true" text:date-value="2022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2703</text:span><text:date style:data-style-name="nicedate" text:fixed="true" text:date-value="2022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2703</text:span><text:date style:data-style-name="nicedate" text:fixed="true" text:date-value="2022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WP001123</meta:user-defined>
    <meta:user-defined meta:name="DCTERMS.abstract">het vervangen van het raamkozijn door HR++ glas aan de voorzijde van de woning</meta:user-defined>
    <dc:language>nl</dc:language>
    <meta:user-defined meta:name="OVERHEIDop.locatietype/OVERHEIDop.gebiedsmarkering">Punt</meta:user-defined>
    <meta:user-defined meta:name="DC.title">Aanvraag omgevingsvergunning M.Dotingalaan 21, 1381EZ Weesp</meta:user-defined>
    <meta:user-defined meta:name="DCTERMS.W3CDTF/DCTERMS.available">2022-11-17</meta:user-defined>
    <meta:user-defined meta:name="DCTERMS.W3CDTF/OVERHEIDop.jaargang">2022</meta:user-defined>
    <meta:user-defined meta:name="OVERHEIDop.publicationIssue">512703</meta:user-defined>
    <meta:user-defined meta:name="OVERHEIDop.GmbID/DC.identifier">gmb-2022-512703</meta:user-defined>
    <meta:user-defined meta:name="OVERHEIDop.versieInformatie"/>
  </office:meta>
</office:document-meta>
</file>