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REVISEREN VAN EEN OMGEVINGSVERGUNNING (ACTIVITEIT MILIEU), SCHOTERLANDSEWEG 62 OUDESCHOO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reviseren van een omgevingsvergunning (activiteit milieu) op het perceel Schoterlandseweg 62 te Oudeschoot  (14-11-2022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11623</text:span><text:line-break/><text:date style:data-style-name="dag" text:fixed="true" text:date-value="2022-11-17"/><text:line-break/><text:date style:data-style-name="jaar" text:fixed="true" text:date-value="2022-1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1623</text:span><text:date style:data-style-name="nicedate" text:fixed="true" text:date-value="2022-1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1623</text:span><text:date style:data-style-name="nicedate" text:fixed="true" text:date-value="2022-1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AANVRAAG OMGEVINGSVERGUNNING, REVISEREN VAN EEN OMGEVINGSVERGUNNING (ACTIVITEIT MILIEU), SCHOTERLANDSEWEG 62 OUDESCHOOT</meta:user-defined>
    <meta:user-defined meta:name="DCTERMS.W3CDTF/DCTERMS.available">2022-11-17</meta:user-defined>
    <meta:user-defined meta:name="DCTERMS.W3CDTF/OVERHEIDop.jaargang">2022</meta:user-defined>
    <meta:user-defined meta:name="OVERHEIDop.publicationIssue">511623</meta:user-defined>
    <meta:user-defined meta:name="OVERHEIDop.GmbID/DC.identifier">gmb-2022-511623</meta:user-defined>
    <meta:user-defined meta:name="OVERHEIDop.versieInformatie"/>
  </office:meta>
</office:document-meta>
</file>