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Prinsengracht 178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Stremmen van de rijbaan &amp; OBJ plaatsen 
Prinsengracht 178 tot 182
21-11-2022 tot 25-11-2022, Locatie: Prinsengracht 178-1</text:p>
            <text:p text:style-name="common-al">Looptijd :21-11-2022 t/m 25-11-2022</text:p>
            <text:p text:style-name="common-al">Verzonden naar aanvrager op: 14-11-2022</text:p>
            <text:p text:style-name="common-al">Kenmerk gemeente: Z/22/21031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2/210319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10963</text:span><text:line-break/><text:date style:data-style-name="dag" text:fixed="true" text:date-value="2022-11-17"/><text:line-break/><text:date style:data-style-name="jaar" text:fixed="true" text:date-value="2022-1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0963</text:span><text:date style:data-style-name="nicedate" text:fixed="true" text:date-value="2022-1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0963</text:span><text:date style:data-style-name="nicedate" text:fixed="true" text:date-value="2022-1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103198</meta:user-defined>
    <meta:user-defined meta:name="DCTERMS.abstract">Stremmen van de rijbaan &amp; OBJ plaatsen Prinsengracht 178 tot 182 21-11-2022 tot 25-11-2022, Prinsengracht 178-1</meta:user-defined>
    <dc:language>nl</dc:language>
    <meta:user-defined meta:name="OVERHEIDop.locatietype/OVERHEIDop.gebiedsmarkering">Punt</meta:user-defined>
    <meta:user-defined meta:name="DC.title">Besluit apv vergunning Verleend Prinsengracht 178-1</meta:user-defined>
    <meta:user-defined meta:name="DCTERMS.W3CDTF/DCTERMS.available">2022-11-17</meta:user-defined>
    <meta:user-defined meta:name="DCTERMS.W3CDTF/OVERHEIDop.jaargang">2022</meta:user-defined>
    <meta:user-defined meta:name="OVERHEIDop.publicationIssue">510963</meta:user-defined>
    <meta:user-defined meta:name="OVERHEIDop.GmbID/DC.identifier">gmb-2022-510963</meta:user-defined>
    <meta:user-defined meta:name="OVERHEIDop.versieInformatie"/>
  </office:meta>
</office:document-meta>
</file>