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Voornemen tot verhuur perceel grond aan Burggraaf 5 in Meerkerk</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De gemeente Vijfheerenlanden heeft het voornemen om met Stichting Kindcentrum Centraal Nederland een overeenkomst betreffende een huurafhankelijk recht van opstal te sluiten voor de tijdelijke verhuur van een perceel grond ten behoeve kinderopvang in Meerkerk. Het betreffende perceel is gelegen aan Burggraaf 5 te Meerkerk, kadastraal bekend als MKK00 F 1480 oppervlakte van circa 350 vierkante meter (deel van het perceel).</text:p>
            <text:p text:style-name="al">Bij verhuur van gronden moet de gemeente een selectieprocedure doorlopen om serieuze gegadigden mee te laten dingen en zo gelijke kansen te creëren. Een selectieprocedure kan echter achterwege blijven indien bij voorbaat vaststaat of redelijkerwijs mag worden aangenomen dat op grond van objectieve, toetsbare en redelijke criteria en gelet op beleidsdoelstellingen slechts één serieuze gegadigde in aanmerking komt voor de huur. Het voornemen om het voornoemde perceel grond aan SKCN te verhuren is gebaseerd op de hiernavolgende argumentatie.</text:p>
            <text:p text:style-name="tussenkopcur">Argumentatie</text:p>
            <text:p text:style-name="al">Het door de SKCN ingediende bouwplan betreft een plan om het huidige aanbod van kinderdagopvangplaatsen uit te breiden met twee groepen.  </text:p>
            <text:list text:style-name="id1-3-2-2-1-7">
              <text:list-item text:style-override="id1-3-2-2-1-7-1">
                <text:number>A.</text:number>
                <text:p text:style-name="al">Uitbreiden kinderdagopvangplaatsen in Meerkerk. </text:p>
              </text:list-item>
            </text:list>
            <text:p text:style-name="al">Onderzoek heeft aangetoond dat er een groot tekort is aan kinderdagopvangplaatsen in Meerkerk. Met dit plan wordt tegemoetgekomen aan de wens van Vijfheerenlanden om het aantal plaatsen voor kinderdagopvang op korte termijn uit te breiden en toont SKCN zich bereid om te investeren in een tijdelijke accommodatie voor een periode tot maximaal 10 jaren.</text:p>
            <text:list text:style-name="id1-3-2-2-1-9">
              <text:list-item text:style-override="id1-3-2-2-1-9-1">
                <text:number>B.</text:number>
                <text:p text:style-name="al">Samenwerking met sportvereniging Meerkerk en school.</text:p>
              </text:list-item>
            </text:list>
            <text:p text:style-name="al">De gemeente ziet het als haar taak om bestaande netwerken met elkaar te verbinden, zodat ze elkaar versterken en een goede basis in de samenleving vormen. Dit geldt zeker voor scholen, kinderopvangorganisaties en sportclubs in de ontwikkeling van kinderen. SKCN heeft met de sportvereniging Meerkerk, de gebruiker van de sportaccommodatie aldaar, overeenstemming over het gebruik van het aangegeven stuk grond en overeenstemming over het gezamenlijke gebruik van de accommodatie. </text:p>
            <text:p text:style-name="al">De gemeente stimuleert de samenwerking tussen scholen en kinderopvangorganisaties om tot een doorgaande ontwikkellijn voor kinderen te komen. Zij ziet kinderopvangorganisaties en scholen dan ook als natuurlijke partners. Bij nieuwbouw wordt het partnerschap tussen kinderopvangorganisatie en scholen opgezocht.  SKCN huurt nu ruimte voor de BSO in de school voor basisonderwijs De Rank in Meerkerk en wil ook graag ruimte voor kinderdagopvang. Binnen de school kan SKCN haar activiteiten niet uitbreiden. Voor de school wordt nieuwbouw voorzien tussen 2026 en 2029. Als huidige partner van de school zal SKCN ook in de vervangende nieuwbouw gebruik maken van ruimte binnen het nieuwe schoolgebouw ten behoeve van haar activiteiten. </text:p>
            <text:p text:style-name="al"/>
            <text:p text:style-name="al">Op grond van het bovenstaande is SKCN de enige serieuze gegadigde om het voornoemde perceel grond tijdelijk te huren. </text:p>
            <text:p text:style-name="al">Op basis van deze publicatie kan geen zienswijze tegen het plan worden ingediend. </text:p>
            <text:p text:style-name="al">De publicatie van het voornemen om deze gronden tijdelijk te verhuren aan SKCN staat los van de ruimtelijke procedure. Indien blijkt dat er geen andere gegadigden zijn, zal SKCN een aanvraag voor een omgevingsvergunning indienen en de haalbaarheid van het plan moeten aantonen met een goede ruimtelijke ordening. In het kader van de aanvraag omgevingsvergunning zal de wettelijk voorgeschreven bezwaarschriftenprocedure worden doorlopen, waarbij bezwaar gemaakt kan worden tegen de afgifte van een omgevingsvergunning. Op grond van onderhavige publicatie kan geen bezwaar of zienswijze tegen de voorgenomen ontwikkeling worden ingediend. </text:p>
            <text:p text:style-name="tussenkopcur">Termijn reactie</text:p>
            <text:p text:style-name="al">Indien u mee wenst te dingen tot de huur van deze grond, dient u zich binnen 4 weken  na de datum van deze publicatie per e-mail te melden en beargumenteerd aan te geven waarom u van mening bent ook een serieuze gegadigde te zijn. Dit betekent dat u dient te voldoen aan de doelen en criteria zoals in bovenstaande genoemd. U kunt hiervoor contact opnemen met Gonnie van den Dungen via <text:a xlink:href="mailto:teamprojecten@vijfheerenlanden.nl" xlink:type="simple">teamprojecten@vijfheerenlanden.nl</text:a>.</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509867</text:span><text:line-break/><text:date style:data-style-name="dag" text:fixed="true" text:date-value="2022-11-16"/><text:line-break/><text:date style:data-style-name="jaar" text:fixed="true" text:date-value="2022-1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9867</text:span><text:date style:data-style-name="nicedate" text:fixed="true" text:date-value="2022-1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9867</text:span><text:date style:data-style-name="nicedate" text:fixed="true" text:date-value="2022-1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3/xml/MC-DRP-OverigeInformatie-Web-CB.xml</meta:user-defined>
    <meta:user-defined meta:name="OVERHEID.Gemeente/DC.creator">Vijfheerenlanden</meta:user-defined>
    <meta:user-defined meta:name="OVERHEID.Informatietype/DC.type">officiële publicatie</meta:user-defined>
    <meta:user-defined meta:name="OVERHEIDop.Rubriek/DC.type">overige overheidsinformatie</meta:user-defined>
    <meta:user-defined meta:name="OVERHEID.Gemeente/OVERHEID.authority">Vijfheerenlanden</meta:user-defined>
    <meta:user-defined meta:name="OVERHEID.Gemeente/DCTERMS.publisher">Vijfheerenlande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Voornemen tot verhuur perceel grond aan Burggraaf 5 in Meerkerk</meta:user-defined>
    <meta:user-defined meta:name="DCTERMS.W3CDTF/DCTERMS.available">2022-11-16</meta:user-defined>
    <meta:user-defined meta:name="DCTERMS.W3CDTF/OVERHEIDop.jaargang">2022</meta:user-defined>
    <meta:user-defined meta:name="OVERHEIDop.publicationIssue">509867</meta:user-defined>
    <meta:user-defined meta:name="OVERHEIDop.GmbID/DC.identifier">gmb-2022-509867</meta:user-defined>
    <meta:user-defined meta:name="OVERHEIDop.versieInformatie"/>
  </office:meta>
</office:document-meta>
</file>