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21 november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00 uur - behandeling bezwaarschriften over het verlenen van een omgevingsvergunning voor het plaatsen van 3 units bij een basisschool (tijdelijk voor 5 jaar) op de locatie Fluessen 8 te Heerenveen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 19.30 uur - behandeling bezwaarschriften over het verlenen van een omgevingsvergunning voor het veranderen van een woning in een kamerverhuurpand met 4 kamers (strijdig gebruik) voor de locatie Weegbree 8 te Heerenveen</text:p>
            <text:p text:style-name="al"/>
            <text:p text:style-name="al"/>
            <text:p text:style-name="al">De hoorzittingen vinden plaats in het gemeentehuis van Heerenveen. De tijdstippen zijn onder voorbehoud. U kunt als toehoorder aanwezig zijn bij deze hoorzittingen. Hiervoor kunt u zich aanmelden via bezwaar@heerenveen.nl of telefonisch bij het secretariaat van de Commissie bezwaarschriften via telefoonnummer 14 0513.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9337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9337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9337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21 november 2022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21 november 2022</meta:user-defined>
    <meta:user-defined meta:name="DCTERMS.W3CDTF/DCTERMS.available">2022-11-16</meta:user-defined>
    <meta:user-defined meta:name="DCTERMS.W3CDTF/OVERHEIDop.jaargang">2022</meta:user-defined>
    <meta:user-defined meta:name="OVERHEIDop.publicationIssue">509337</meta:user-defined>
    <meta:user-defined meta:name="OVERHEIDop.GmbID/DC.identifier">gmb-2022-509337</meta:user-defined>
    <meta:user-defined meta:name="OVERHEIDop.versieInformatie"/>
  </office:meta>
</office:document-meta>
</file>