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Publicatie voornemen tot grondverhuur, perceel grond te Huissen</text:p>
      <text:section text:name="zakelijke-mededeling_id1-3-2" text:style-name="zakelijke-mededeling">
        <text:section text:name="zakelijke-mededeling-tekst_id1-3-2-1" text:style-name="zakelijke-mededeling-tekst">
          <text:section text:name="tekst_id1-3-2-1-1" text:style-name="tekst">
            <text:p text:style-name="common-al"> PUBLICATIE VOORNEMEN TOT GRONDVERHUURVerhuur </text:p>
            <text:p text:style-name="common-al">perceel grond te Huissen</text:p>
            <text:p text:style-name="common-al">Het college van burgemeester en wethouders maakt bekend dat zij voornemens is om aan de huidige huurder (hierna te noemen: “huurder”) voor een nieuwe periode een perceel te verhuren voor één jaar met mogelijkheden tot verlenging met telkens één jaar. Het betreft perceel kadastraal bekend gemeente Huissen, sectie M, nummer 104 gelegen nabij Hoeve te Huissen.</text:p>
            <text:p text:style-name="common-al">Deze publicatie van het voornemen tot verhuur plaatst de gemeente onverplicht. Het is redelijkerwijs niet te verwachten dat er meerdere gegadigden zullen zijn. Het perceel wordt al vanaf 2019 verhuurd aan huurder, die te kennen heeft gegeven ook de komende jaren het perceel van de gemeente te willen huren. De gemeente is voornemens de bestaande huurovereenkomst met huurder te verlengen met een periode van 1 jaar. </text:p>
            <text:p text:style-name="common-al">Huurder is de enige serieuze gegadigde, omdat zij de enige partij is die voldoet aan de selectiecriteria die de gemeente Lingewaard hanteert. De gemeente Lingewaard wil het perceel uitsluitend verhuren aan een partij die: </text:p>
            <text:list text:style-name="id1-3-2-1-1-6">
              <text:list-item text:style-override="id1-3-2-1-1-6-1">
                <text:number>-</text:number>
                <text:p text:style-name="al">aldaar de bestaande huurder is; met name omdat de huurder om die reden reeds in (de voorzieningen op) het perceel investeringen heeft gedaan;</text:p>
              </text:list-item>
              <text:list-item text:style-override="id1-3-2-1-1-6-2">
                <text:number>-</text:number>
                <text:p text:style-name="al"> een schapendrijver is en die hobbymatig het schapendrijven beoefent;</text:p>
              </text:list-item>
              <text:list-item text:style-override="id1-3-2-1-1-6-3">
                <text:number>-</text:number>
                <text:p text:style-name="al"> bereid is de bestaande ruimte inclusief alle faciliteiten te behouden voor de beoefening van schapendrijven met honden;</text:p>
              </text:list-item>
              <text:list-item text:style-override="id1-3-2-1-1-6-4">
                <text:number>-</text:number>
                <text:p text:style-name="al"> bereid is het perceel te huren gedurende een periode van 1 jaar, met optie de huurovereenkomst (stilzwijgend) te verlengen met vijfmaal een periode van 1 jaar.De gemeente Lingewaard stelt vast dat huurder de enige partij is die aan deze eisen kan voldoen. </text:p>
              </text:list-item>
            </text:list>
            <text:p text:style-name="common-al">Huurder is daarom de enige serieuze gegadigde die in aanmerking komt voor huur van het betreffende perceel.</text:p>
            <text:p text:style-name="common-al">Vervaltermijn</text:p>
            <text:p text:style-name="common-al">Bent u van mening dat u ook in staat bent om het gebruik te realiseren en derhalve als gegadigde dient te worden aangemerkt voor de huur van het perceel, dan dient u dat op straffe van verval van recht binnen 20 dagen na dagtekening van deze publicatie gemotiveerd, schriftelijk aan te geven bij de gemeente Lingewaard, o.v.v. 'voorgenomen verhuur gelegen aan de Hoeve te Huissen’.</text:p>
            <text:p text:style-name="common-al">U kunt dat kenbaar maken door het schrijven van een brief aan het college van burgemeester en wethouders van Lingewaard, Postbus 15, 6680 AA Bemmel.Uw brief of mail dient ten minste de navolgende informatie te bevatten en te zijn voorzien van de hierna genoemde documenten: </text:p>
            <text:list text:style-name="id1-3-2-1-1-11">
              <text:list-item text:style-override="id1-3-2-1-1-11-1">
                <text:number>o</text:number>
                <text:p text:style-name="al">de datum van publicatie en welke voornemen tot huur van grond het betreft;</text:p>
              </text:list-item>
              <text:list-item text:style-override="id1-3-2-1-1-11-2">
                <text:number>o</text:number>
                <text:p text:style-name="al"> uw naam, adres en woonplaats;</text:p>
              </text:list-item>
              <text:list-item text:style-override="id1-3-2-1-1-11-3">
                <text:number>o</text:number>
                <text:p text:style-name="al"> waarom u van mening bent dat u kunt voldoen aan voornoemde criteria en daarom ook als gegadigde zou moet worden aangemerkt;</text:p>
              </text:list-item>
              <text:list-item text:style-override="id1-3-2-1-1-11-4">
                <text:number>o</text:number>
                <text:p text:style-name="al"> documenten waaruit blijkt dat u voldoet aan alle eisen; </text:p>
              </text:list-item>
              <text:list-item text:style-override="id1-3-2-1-1-11-5">
                <text:number>o</text:number>
                <text:p text:style-name="al">uw handtekening;</text:p>
              </text:list-item>
              <text:list-item text:style-override="id1-3-2-1-1-11-6">
                <text:number>o</text:number>
                <text:p text:style-name="al"> als u voor iemand anders u motivatie indient, bijvoorbeeld namens een bedrijf, stuur dan een machtiging mee.</text:p>
              </text:list-item>
            </text:list>
            <text:p text:style-name="common-al">Indien u niet binnen deze termijn uw bezwaren kenbaar maakt en/of uw bezwaarbrief niet voldoet aan de hiervoor genoemde eisen, dan vervalt uw recht om tegen de voorgenomen verhuur van het perceel aan huurder op te komen.</text:p>
            <text:p text:style-name="last-al">Een partij die tijdig en met inachtneming van het bovenstaande bezwaren kenbaar heeft gemaakt, ontvangt binnen 14 dagen na indiening van die bezwaren een reactie van de gemeente. De gemeente kan deze termijn verlengen. Indien de partij die haar bezwaren tijdig kenbaar heeft gemaakt zich niet kan verenigen met de reactie van de gemeente, dan dient zij binnen 7 kalenderdagen na verzending van de reactie een kort geding aanhangig te maken bij de rechtbank Gelderland, locatie Arnhem. Indien binnen deze termijn geen kort geding aanhangig wordt gemaakt, dan vervalt het recht van de betreffende partij om tegen de keuze van de gemeente voor een uitgifteprocedure op te komen.</text:p>
            <text:p text:style-name="tekst_bottom"/>
          </text:section>
        </text:section>
        <text:section text:name="zakelijke-mededeling-sluiting_id1-3-2-2" text:style-name="zakelijke-mededeling-sluiting">
          <text:section text:name="gegeven_id1-3-2-2-1" text:style-name="gegeven">
            <text:p text:style-name="dagtekening">
            <text:span text:style-name="plaats">Bemmel, </text:span>
            <text:span text:style-name="datum">16 november 2022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509197</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197</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197</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grondverhuur, perceel grond te Huissen</meta:user-defined>
    <meta:user-defined meta:name="DCTERMS.W3CDTF/DCTERMS.available">2022-11-16</meta:user-defined>
    <meta:user-defined meta:name="DCTERMS.W3CDTF/OVERHEIDop.jaargang">2022</meta:user-defined>
    <meta:user-defined meta:name="OVERHEIDop.publicationIssue">509197</meta:user-defined>
    <meta:user-defined meta:name="OVERHEIDop.GmbID/DC.identifier">gmb-2022-509197</meta:user-defined>
    <meta:user-defined meta:name="OVERHEIDop.versieInformatie"/>
  </office:meta>
</office:document-meta>
</file>