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Tichelstraat 3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OBJ - Tichelstraat 31 - 22-11-2022, Locatie: Tichelstraat 31-H</text:p>
            <text:p text:style-name="common-al">Looptijd :22-11-2022 t/m 22-11-2022</text:p>
            <text:p text:style-name="common-al">Verzonden naar aanvrager op: 11-11-2022</text:p>
            <text:p text:style-name="common-al">Kenmerk gemeente: Z/22/21031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10312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07840</text:span><text:line-break/><text:date style:data-style-name="dag" text:fixed="true" text:date-value="2022-11-15"/><text:line-break/><text:date style:data-style-name="jaar" text:fixed="true" text:date-value="2022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7840</text:span><text:date style:data-style-name="nicedate" text:fixed="true" text:date-value="2022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7840</text:span><text:date style:data-style-name="nicedate" text:fixed="true" text:date-value="2022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3128</meta:user-defined>
    <meta:user-defined meta:name="DCTERMS.abstract">TVM OBJ - Tichelstraat 31 - 22-11-2022, Tichelstraat 31-H</meta:user-defined>
    <dc:language>nl</dc:language>
    <meta:user-defined meta:name="OVERHEIDop.locatietype/OVERHEIDop.gebiedsmarkering">Punt</meta:user-defined>
    <meta:user-defined meta:name="DC.title">Besluit apv vergunning Verleend Tichelstraat 31-H</meta:user-defined>
    <meta:user-defined meta:name="DCTERMS.W3CDTF/DCTERMS.available">2022-11-15</meta:user-defined>
    <meta:user-defined meta:name="DCTERMS.W3CDTF/OVERHEIDop.jaargang">2022</meta:user-defined>
    <meta:user-defined meta:name="OVERHEIDop.publicationIssue">507840</meta:user-defined>
    <meta:user-defined meta:name="OVERHEIDop.GmbID/DC.identifier">gmb-2022-507840</meta:user-defined>
    <meta:user-defined meta:name="OVERHEIDop.versieInformatie"/>
  </office:meta>
</office:document-meta>
</file>