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4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4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4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4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4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42-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42-16-3">
      <text:list-level-style-bullet text:bullet-char="•" text:level="1">
        <style:list-level-properties text:min-label-width="10mm"/>
      </text:list-level-style-bullet>
    </text:list-style>
    <text:list-style style:name="id1-3-2-1-1-42-16-3-1">
      <text:list-level-style-bullet text:bullet-char="•" text:level="1">
        <style:list-level-properties text:min-label-width="10mm"/>
      </text:list-level-style-bullet>
    </text:list-style>
    <text:list-style style:name="id1-3-2-1-1-42-16-3-2">
      <text:list-level-style-bullet text:bullet-char="•" text:level="1">
        <style:list-level-properties text:min-label-width="10mm"/>
      </text:list-level-style-bullet>
    </text:list-style>
  </office:automatic-styles>
  <office:body>
    <office:text>
      <text:p text:style-name="new_page_staatscourant"/>
      <text:p text:style-name="single-kop-titel">Verkeersmaatregel Dokter van Kleefstraat</text:p>
      <text:section text:name="regeling_id1-3-2" text:style-name="regeling">
        <text:section text:name="aanhef_id1-3-2-1" text:style-name="aanhef">
          <text:section text:name="afkondiging_id1-3-2-1-1" text:style-name="afkondiging">
            <text:p text:style-name="afkondiging_top"/>
            <text:p text:style-name="al">Ruimte / Mobiliteit / 2022-17206</text:p>
            <text:p text:style-name="al">Burgemeester en Wethouders van Maastricht</text:p>
            <text:p text:style-name="al"/>
            <text:p text:style-name="al">
            <text:span text:style-name="nadrukvet">Gelet op:</text:span>
          </text:p>
            <text:list text:style-name="id1-3-2-1-1-5">
              <text:list-item text:style-override="id1-3-2-1-1-5-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5-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5-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5-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5-5">
                <text:number>•</text:number>
                <text:p text:style-name="al">artikel 14 van het BABW, wordt de plaatsing van onderborden, zoals bedoeld in artikel 8, lid 2 en lid 3 van het BABW, in het betrokken verkeersbesluit tot uitdrukking gebracht;</text:p>
              </text:list-item>
              <text:list-item text:style-override="id1-3-2-1-1-5-6">
                <text:number>•</text:number>
                <text:p text:style-name="al">artikel 24 van het BABW ingevolge verkeerbesluiten worden genomen na overleg met de gemandateerde van de korpschef van het nationale politiekorps;</text:p>
              </text:list-item>
            </text:list>
            <text:p text:style-name="al"/>
            <text:p text:style-name="al">
            <text:span text:style-name="nadrukvet">Overwegende</text:span>
            <text:span text:style-name="nadrukvet">:</text:span>
          </text:p>
            <text:p text:style-name="al"/>
            <text:p text:style-name="al">dat de Dokter van Kleefstraat een gebiedsontsluitingsweg is in de gemeente Maastricht;</text:p>
            <text:p text:style-name="al"/>
            <text:p text:style-name="al">dat er groot onderhoud aan het asfalt is gepland voor de Dokter van Kleefstraat;</text:p>
            <text:p text:style-name="al"/>
            <text:p text:style-name="al">dat de weg met dit onderhoud op verschillende punten verbeterd kan worden;</text:p>
            <text:p text:style-name="al"/>
            <text:p text:style-name="al">dat door de aanleg van de nieuwe Noorderbrug het verkeer andere routes is gaan rijden;</text:p>
            <text:p text:style-name="al"/>
            <text:p text:style-name="al">dat er hierdoor minder verkeer op de Dr. Bakstraat en de Dokter van Kleefstraat is;</text:p>
            <text:p text:style-name="al"/>
            <text:p text:style-name="al">dat de verkeersregelinstallatie (VRI) op de kruising Dokter van Kleefstraat-Brusselseweg wordt verwijderd;</text:p>
            <text:p text:style-name="al"/>
            <text:p text:style-name="al">dat er een voorrangsregeling op de kruising blijft gehandhaafd;</text:p>
            <text:p text:style-name="al"/>
            <text:p text:style-name="al">dat er twee fietsstraten op het kruispunt aansluiten, namelijk de Bilserbaan en de Orleansstraat;</text:p>
            <text:p text:style-name="al"/>
            <text:p text:style-name="al">dat het in verband met de verkeersveiligheid gewenst is de snelheid van 50 km/uur terug te brengen naar 30 km/uur;</text:p>
            <text:p text:style-name="al"/>
            <text:p text:style-name="al">dat ter verlaging van de snelheid bij de voetgangersoversteken een plateau is aangelegd;</text:p>
            <text:p text:style-name="al"/>
            <text:p text:style-name="al">dat de bromfiets op de rijbaan wordt geplaatst;</text:p>
            <text:p text:style-name="al"/>
            <text:p text:style-name="al">dat de gemeente de komende jaren het fietsgebruik wil stimuleren;</text:p>
            <text:p text:style-name="al"/>
            <text:p text:style-name="al">dat de verschillende maatregelen worden genomen om de verkeersveiligheid voor fietsers en het overige verkeer op de Dokter van Kleefstraat te vergroten;</text:p>
            <text:p text:style-name="al"/>
            <text:p text:style-name="al">dat de locatie is weergegeven op de bijgevoegde tekening als behorend bij dit verkeersbesluit;</text:p>
            <text:p text:style-name="al"/>
            <text:p text:style-name="al">dat betreffende straat in beheer en onderhoud is bij de gemeente Maastricht;</text:p>
            <text:p text:style-name="al"/>
            <text:p text:style-name="al">dat overeenkomstig artikel 24 van het BABW de te nemen verkeersmaatregelen besproken zijn met de Districtchef van politiedistrict Maastricht;</text:p>
            <text:p text:style-name="al"/>
            <text:p text:style-name="al">
            <text:span text:style-name="nadrukvet">BESLUITEN:</text:span>
          </text:p>
            <text:list text:style-name="id1-3-2-1-1-42">
              <text:list-item text:style-override="id1-3-2-1-1-42-1">
                <text:number>1.</text:number>
                <text:p text:style-name="al">in te trekken het bepaalde ten aanzien van de Dokter van Kleefstraat in hun besluit van 29 juli 2022, Ruimte / Mobiliteit / 2022-13697;</text:p>
              </text:list-item>
              <text:list-item text:style-override="id1-3-2-1-1-42-2">
                <text:number>2.</text:number>
                <text:p text:style-name="al">door het (ver)plaatsen van de borden A1 en A2 (zone 30 km) van Bijlage I van het RVV 1990 de maximale snelheid voor het gedeelte van de Dokter van Kleefstraat ten noordoosten van nummer 12 in te stellen op 30 km/uur; </text:p>
              </text:list-item>
              <text:list-item text:style-override="id1-3-2-1-1-42-3">
                <text:number>3.</text:number>
                <text:p text:style-name="al">door het verwijderen van de borden B1 van Bijlage I van RVV 1990 de voorrangsweg voor de Dokter van Kleefstraat op te heffen;</text:p>
              </text:list-item>
              <text:list-item text:style-override="id1-3-2-1-1-42-4">
                <text:number>4.</text:number>
                <text:p text:style-name="al">door het plaatsen van het bord B3 en het in stand houden van de borden B6 van Bijlage I van het RVV 1990 en haaientanden de kruising van de Dokter van Kleefstraat met de Orleansstraat aan te wijzen als voorrangskruising waarbij het verkeer op de Bilserbaan en de Orleansstraat het verkeer op de Dokter van Kleefstraat voorrang dienen te verlenen; </text:p>
              </text:list-item>
              <text:list-item text:style-override="id1-3-2-1-1-42-5">
                <text:number>5.</text:number>
                <text:p text:style-name="al">door het plaatsen van het bord D2 van Bijlage I van RVV 1990 op de middengeleider van de Dokter van Kleefstraat bij de aansluiting met de Brusselseweg het verkeer te gebieden de middengeleider te passeren aan de zijde die de pijl aangeeft;</text:p>
              </text:list-item>
              <text:list-item text:style-override="id1-3-2-1-1-42-6">
                <text:number>6.</text:number>
                <text:p text:style-name="al">door het verplaatsen van het bord E4 van Bijlage I van het RVV 1990, onderbord met de tekst “opladen elektrische voertuigen” en OB504, aan te wijzen als parkeerplaats voor het opladen van elektrische voertuigen twee parkeerplaatsen ter hoogte van Dokter van Kleefstraat 27 en de parkeerplaatsen voor het opladen van elektrische voertuigen ter hoogte van nummer 8 op te heffen;</text:p>
              </text:list-item>
              <text:list-item text:style-override="id1-3-2-1-1-42-7">
                <text:number>7.</text:number>
                <text:p text:style-name="al">door het plaatsen van de borden G11 van Bijlage I van het RVV 1990 de vrijliggende paden langs de Dokter van Kleefstraat aan te wijzen als verplichte fietspaden;</text:p>
              </text:list-item>
              <text:list-item text:style-override="id1-3-2-1-1-42-8">
                <text:number>8.</text:number>
                <text:p text:style-name="al">door het verwijderen van de borden G12a van Bijlage I van het RVV 1990 de verplichte fiets/bromfietspaden aan de Dokter van Kleefstraat op te heffen;</text:p>
              </text:list-item>
              <text:list-item text:style-override="id1-3-2-1-1-42-9">
                <text:number>9.</text:number>
                <text:p text:style-name="al">door het in stand houden van de borden D2 van Bijlage I van het RVV 1990 op de middengeleiders van de Dokter van Kleefstraat te gebieden dat bestuurders het bord dienen te passeren aan de zijde die de pijl op het bord aangeeft;</text:p>
              </text:list-item>
              <text:list-item text:style-override="id1-3-2-1-1-42-10">
                <text:number>10.</text:number>
                <text:p text:style-name="al">door het in stand houden van het bord D6 van Bijlage I van het RVV 1990 het verkeer op de Dokter van Kleefstraat, ter hoogte van de aansluiting met de Bilserbaan, te gebieden één van de richtingen te volgen die op het bord zijn aangegeven;</text:p>
              </text:list-item>
              <text:list-item text:style-override="id1-3-2-1-1-42-11">
                <text:number>11.</text:number>
                <text:p text:style-name="al">door het in stand houden van het bord E9 van Bijlage I van het RVV 1990 en onderbord ‘Auto-date’ de parkeerplaats in de westelijke langsparkeervakrij ter hoogte van huisnummer 29, aan te wijzen als parkeergelegenheid voor vergunninghouders van Auto-date;</text:p>
              </text:list-item>
              <text:list-item text:style-override="id1-3-2-1-1-42-12">
                <text:number>12.</text:number>
                <text:p text:style-name="al">door het in stand houden van het bord G7 van Bijlage I van het RVV 1990 het pad ten noorden van de St. Annakerk aan te wijzen als voetpad;</text:p>
              </text:list-item>
              <text:list-item text:style-override="id1-3-2-1-1-42-13">
                <text:number>13.</text:number>
                <text:p text:style-name="al">door het in stand houden van het bord L3 van Bijlage I van het RVV 1990 de halte aan de Dokter van Kleefstraat ten noordoosten van de Via Regia aan te wijzen als bushalte;</text:p>
              </text:list-item>
              <text:list-item text:style-override="id1-3-2-1-1-42-14">
                <text:number>14.</text:number>
                <text:p text:style-name="al">door het in stand houden van de fietsstrook als bedoeld in artikel 1 van het RVV 1990 de strook aan de westzijde van de Dokter van Kleefstraat aan te wijzen als fietsstrook;</text:p>
              </text:list-item>
              <text:list-item text:style-override="id1-3-2-1-1-42-15">
                <text:number>15.</text:number>
                <text:p text:style-name="al">door het in stand houden van het woord “BUS” op het wegdek van de Dokter van Kleefstraat aan te wijzen als busstrook, zoals bedoeld in artikel 81 van het RVV 1990, de strook ter hoogte van de bushalte;</text:p>
              </text:list-item>
              <text:list-item text:style-override="id1-3-2-1-1-42-16">
                <text:number>16.</text:number>
                <text:p text:style-name="al">door het in stand houden van de zebramarkering als bedoeld in artikel 49 van het RVV 1990 aan te wijzen als voetgangersoversteekplaats:</text:p>
                <text:list text:style-name="id1-3-2-1-1-42-16-3">
                  <text:list-item text:style-override="id1-3-2-1-1-42-16-3-1">
                    <text:number>•</text:number>
                    <text:p text:style-name="al">de oversteek ten zuiden van de Orleansstraat;</text:p>
                  </text:list-item>
                  <text:list-item text:style-override="id1-3-2-1-1-42-16-3-2">
                    <text:number>•</text:number>
                    <text:p text:style-name="al">de oversteek ten noorden van de Via Regia.</text:p>
                  </text:list-item>
                </text:list>
              </text:list-item>
            </text:list>
            <text:p text:style-name="al"/>
            <text:p text:style-name="al">Namens het college van burgemeester en wethouders van Maastricht,</text:p>
            <text:p text:style-name="al">Wethouder Aarts,</text:p>
            <text:p text:style-name="al">Voor deze,</text:p>
            <text:p text:style-name="al"/>
            <text:p text:style-name="al">E. Westbroek</text:p>
            <text:p text:style-name="al">Teammanager Mobiliteit</text:p>
            <text:p text:style-name="al"/>
            <text:p text:style-name="al">Maastricht, 11 november 2022</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https://www.gemeentemaastricht.nl/bezwaarschrift-indienen. U vindt hier een formulier waarmee u bezwaar kunt maken. </text:p>
            <text:p text:style-name="al"/>
            <text:p text:style-name="al">U kunt het bezwaarschrift ook per post indienen. </text:p>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507605</text:span><text:line-break/><text:date style:data-style-name="dag" text:fixed="true" text:date-value="2022-11-15"/><text:line-break/><text:date style:data-style-name="jaar" text:fixed="true" text:date-value="2022-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605</text:span><text:date style:data-style-name="nicedate" text:fixed="true" text:date-value="2022-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605</text:span><text:date style:data-style-name="nicedate" text:fixed="true" text:date-value="2022-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aastricht - Verkeersbesluit ten aanzien van het instellen van een maximumsnelheid - Dokter van Kleef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2-17206</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Verkeersmaatregel Dokter van Kleefstraat</meta:user-defined>
    <meta:user-defined meta:name="DCTERMS.W3CDTF/DCTERMS.available">2022-11-15</meta:user-defined>
    <meta:user-defined meta:name="DCTERMS.W3CDTF/OVERHEIDop.jaargang">2022</meta:user-defined>
    <meta:user-defined meta:name="OVERHEIDop.publicationIssue">507605</meta:user-defined>
    <meta:user-defined meta:name="OVERHEIDop.GmbID/DC.identifier">gmb-2022-507605</meta:user-defined>
    <meta:user-defined meta:name="OVERHEIDop.versieInformatie"/>
  </office:meta>
</office:document-meta>
</file>