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6">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6-1">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8">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8-1">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0">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0-1">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12">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2-1">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1-1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4-1">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1-16">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16-1">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1-18">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1-18-1">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office:automatic-styles>
  <office:body>
    <office:text>
      <text:p text:style-name="new_page_staatscourant"/>
      <text:p text:style-name="single-kop-titel">Aanpassing Mandaat- en Volmachtregeling Noardeast-Fryslân</text:p>
      <text:section text:name="regeling_id1-3-2" text:style-name="regeling">
        <text:section text:name="aanhef_id1-3-2-1" text:style-name="aanhef">
          <text:section text:name="preambule_id1-3-2-1-1" text:style-name="preambule">
            <text:p text:style-name="al"/>
            <text:p text:style-name="al"/>
            <text:p text:style-name="al">De gemeentesecretaris en de clusterhoofden van Noardeast-Fryslân, ieder voor zover het hun bevoegdheid betreft;</text:p>
            <text:p text:style-name="al"/>
            <text:p text:style-name="al">Overwegende dat op 1 oktober 2022 het Organisatiebesluit Noardeast-Fryslân in werking is getreden;</text:p>
            <text:p text:style-name="al"/>
            <text:p text:style-name="al">Dat hiermee de functies van clusterhoofden en coördinatoren in het leven zijn geroepen, en de functies van manager en teamleider zijn komen te vervallen;</text:p>
            <text:p text:style-name="al"/>
            <text:p text:style-name="al">Dat de functies van clusterhoofden inmiddels zijn ingevuld, en er verder gewerkt wordt aan de invulling van de functies van coördinatoren;</text:p>
            <text:p text:style-name="al"/>
            <text:p text:style-name="al">Dat de Mandaatregeling gemeente Noardeast-Fryslân, welke in januari 2019 is vastgesteld en sedertdien gewijzigd, de functies van manager en teamleider nog wel bevat, en ook mede is vastgesteld door de toenmalige managers en teamleiders;</text:p>
            <text:p text:style-name="al"/>
            <text:p text:style-name="al">Dat voor de Volmachtregeling gemeente Noardeast-Fryslân, die in oktober en november 2020 is vastgesteld en die de uitoefening van werkgeversbevoegdheden regelt, hetzelfde geldt, behalve dat deze regeling mede door de toenmalige managers is vastgesteld;  </text:p>
            <text:p text:style-name="al"/>
            <text:p text:style-name="al">Dat met de functie van manager in de oude structuur waren gelijkgesteld: de functie van 1e adjunct-directeur en concerncontroller als leidinggevende;</text:p>
            <text:p text:style-name="al"/>
            <text:p text:style-name="al">Dat binnen de nieuwe organisatiestructuur tussen de gemeentesecretaris en de beide adjunct-directeuren een onderverdeling gaat gelden voor wat betreft het zijn van leidinggevende van de clusterhoofden en de leidinggevenden van de eenheden Stjoering en Ynnovaasje en Concerncontrol en dat de beide adjunct-directeuren voor het uitoefenen van leidinggevende bevoegdheden als bedoeld in de Volmachtregeling hiervoor ondermandaat van de gemeentesecretaris dienen te krijgen; </text:p>
            <text:p text:style-name="al"/>
            <text:p text:style-name="al">Dat, nu de topstructuur van de organisatie aldus is, c.q. nog wordt gewijzigd, een aanpassing van de Mandaatregeling en Volmachtregeling nodig maakt, die in dit geval door hernieuwde vaststelling aan het einde van dit jaar plaats zal vinden;</text:p>
            <text:p text:style-name="al"/>
            <text:p text:style-name="al">Dat, nu het Organisatiebesluit op 1 oktober 2022 in werking is getreden, voor de tussentijd een aanpassing op de Mandaatregeling en de Volmachtregeling dient te worden opgemaakt;</text:p>
            <text:p text:style-name="al"/>
            <text:p text:style-name="al">Dat de aanpassing betrekking heeft op ondermandaat dat uitgaat van de gemeentesecretaris van de bevoegdheden, die door de colleges en de burgemeesters van Noardeast-Fryslân en Dantumadiel zijn (onder-)gemandateerd aan hem, en zo verder zijn ondergemandateerd;</text:p>
            <text:p text:style-name="al"/>
            <text:p text:style-name="al">Dat dit besluit daarin voorziet;</text:p>
            <text:p text:style-name="al"/>
            <text:p text:style-name="al">Gelet op het bepaalde in de Algemene wet bestuursrecht, de Wet normalisatie rechtspositie ambtenaren, de Ambtenarenwet en het Burgerlijk Wetboek, alsmede in het Organisatiebesluit Noardeast-Fryslân en in de Mandaatregeling en de Volmachtregeling Noardeast-Fryslân;</text:p>
            <text:p text:style-name="al"/>
            <text:p text:style-name="al"/>
            <text:p text:style-name="al">B E S L U I T EN:</text:p>
            <text:p text:style-name="al"/>
            <text:p text:style-name="al"/>
            <text:p text:style-name="al">De volgende aanpassing op de Mandaatregeling en de Volmachtregeling Noardeast-Fryslân vast te stellen.</text:p>
          </text:section>
        </text:section>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
            <text:list text:style-name="id1-3-2-2-1-4">
              <text:list-item text:style-override="id1-3-2-2-1-4-1">
                <text:number>I.</text:number>
                <text:p text:style-name="al"/>
                <text:list text:style-name="id1-3-2-2-1-4-1-3">
                  <text:list-item text:style-override="id1-3-2-2-1-4-1-3-1">
                    <text:number>a.</text:number>
                    <text:p text:style-name="al">In de plaats van het ondermandaat van de gemeentesecretaris tot uitoefening van bevoegdheden aan de managers, zoals in beide regelingen geconcretiseerd in de mandaterings- en de volmachtlijst, verleent de gemeentesecretaris ondermandaat tot uitoefening van deze bevoegdheden aan de clusterhoofden, ieder voor zover het betreft de bevoegdheden in de mandaterings- en volmachtlijst die onder hun cluster vallen;</text:p>
                  </text:list-item>
                </text:list>
              </text:list-item>
            </text:list>
            <text:p text:style-name="al"/>
            <text:list text:style-name="id1-3-2-2-1-6">
              <text:list-item text:style-override="id1-3-2-2-1-6-1">
                <text:number>b.</text:number>
                <text:p text:style-name="al">In de plaats van het ondermandaat van de gemeentesecretaris tot uitoefening van bevoegdheden aan de managers als bedoeld onder a. verleent de gemeentesecretaris tevens ondermandaat aan de 1e   adjunct-directeur en de concerncontroller, ieder voor zover het betreft de uitoefening van de bevoegdheden als genoemd in de volmachtlijst die betrekking hebben op het zijn van leidinggevende van de buiten de clusterindeling vallende eenheden Stjoering en Ynnovaasje en Concerncontrol;</text:p>
              </text:list-item>
            </text:list>
            <text:p text:style-name="al"/>
            <text:list text:style-name="id1-3-2-2-1-8">
              <text:list-item text:style-override="id1-3-2-2-1-8-1">
                <text:number>c.</text:number>
                <text:p text:style-name="al">de gemeentesecretaris verleent ondermandaat aan de 1e en 2e adjunct-directeur, ieder voor zover het betreft de uitoefening van de bevoegdheden als genoemd in de volmachtlijst, die betrekking hebben op het zijn van leidinggevende van de clusterhoofden en de leidinggevenden van de eenheden Stjoering en Ynnovaasje en Concerncontrol en die volgen uit een door de gemeentesecretaris opgemaakte onderverdeling tussen hem en de beide adjunct-directeuren;  </text:p>
              </text:list-item>
            </text:list>
            <text:p text:style-name="al"/>
            <text:list text:style-name="id1-3-2-2-1-10">
              <text:list-item text:style-override="id1-3-2-2-1-10-1">
                <text:number>II.</text:number>
                <text:p text:style-name="al">Het ondermandaat van de managers tot uitoefening van bevoegdheden aan teamleiders vervalt;</text:p>
              </text:list-item>
            </text:list>
            <text:p text:style-name="al"/>
            <text:list text:style-name="id1-3-2-2-1-12">
              <text:list-item text:style-override="id1-3-2-2-1-12-1">
                <text:number>III.</text:number>
                <text:p text:style-name="al">In de plaats van het ondermandaat van de teamleiders tot uitoefening van bevoegdheden aan medewerkers, zoals in de mandaatregeling geconcretiseerd in de mandateringslijst, verlenen de clusterhoofden ondermandaat tot uitoefening van deze bevoegdheden aan deze medewerkers, ieder voor zover het betreft de bevoegdheden die onder hun cluster vallen; </text:p>
              </text:list-item>
            </text:list>
            <text:p text:style-name="al"/>
            <text:list text:style-name="id1-3-2-2-1-14">
              <text:list-item text:style-override="id1-3-2-2-1-14-1">
                <text:number>IV.</text:number>
                <text:p text:style-name="al">De clusterhoofden hebben de mogelijkheid om ten aanzien van de bevoegdheden tot verlening van kort verlof en vergoeding van reis- en verblijfkosten, zoals in de Volmachtregeling geconcretiseerd in de volmachtlijst, bij afzonderlijk besluit ondermandaat te verlenen;</text:p>
              </text:list-item>
            </text:list>
            <text:p text:style-name="al"/>
            <text:list text:style-name="id1-3-2-2-1-16">
              <text:list-item text:style-override="id1-3-2-2-1-16-1">
                <text:number>V.</text:number>
                <text:p text:style-name="al">Voor het overige blijft het bepaalde in de Mandaat- en Volmachtregeling van overeenkomstige toepassing;</text:p>
              </text:list-item>
            </text:list>
            <text:p text:style-name="al"/>
            <text:list text:style-name="id1-3-2-2-1-18">
              <text:list-item text:style-override="id1-3-2-2-1-18-1">
                <text:number>VI.</text:number>
                <text:p text:style-name="al">Dit besluit werkt terug tot en met 1 oktober 2022 en vervalt bij inwerkingtreding van de nieuw vast te stellen Mandaatregeling en Volmachtregeling Noardeast-Fryslân 2023. </text:p>
              </text:list-item>
            </text:list>
            <text:p text:style-name="al"/>
            <text:p text:style-name="al"/>
          </text:section>
        </text:section>
        <text:section text:name="regeling-sluiting_id1-3-2-3" text:style-name="regeling-sluiting">
          <text:section text:name="ondertekening_id1-3-2-3-1">
            <text:p><text:span text:style-name="functie">Dokkum, 4 november 2022</text:span></text:p>
            <text:p><text:span text:style-name="functie"/></text:p>
            <text:p><text:span text:style-name="functie">De gemeentesecretaris,</text:span></text:p>
            <text:p><text:span text:style-name="functie">H.J.C.M. Verbunt MBA</text:span></text:p>
            <text:p><text:span text:style-name="functie"/></text:p>
            <text:p><text:span text:style-name="functie"/></text:p>
            <text:p><text:span text:style-name="functie">Dokkum, 7 november 2022</text:span></text:p>
            <text:p><text:span text:style-name="functie"/></text:p>
            <text:p><text:span text:style-name="functie">Het clusterhoofd Gemeentewurk  Het clusterhoofd Iepenbiere Romte</text:span></text:p>
            <text:p><text:span text:style-name="functie">C. Verbeek      A. Roorda</text:span></text:p>
            <text:p><text:span text:style-name="functie"/></text:p>
            <text:p><text:span text:style-name="functie"/></text:p>
            <text:p><text:span text:style-name="functie">Het clusterhoofd Gebietsteams   Het clusterhoofd Yntern Advys en Stipe</text:span></text:p>
            <text:p><text:span text:style-name="functie">B. Verburgh      H.J. Scholtens</text:span></text:p>
            <text:p><text:span text:style-name="functie"/></text:p>
            <text:p><text:span text:style-name="functie"/></text:p>
            <text:p><text:span text:style-name="functie">Het clusterhoofd Bedriuwfsfiering   Het clusterhoofd Omjouwing en Ekonomy</text:span></text:p>
            <text:p><text:span text:style-name="functie">Gebietsteams </text:span></text:p>
            <text:p><text:span text:style-name="functie">M. van der Velde     R. Akkerman     </text:span></text:p>
            <text:p><text:span text:style-name="functie"/></text:p>
            <text:p><text:span text:style-name="functie">Het clusterhoofd Publyk    Het clusterhoofd Mienskip</text:span></text:p>
            <text:p><text:span text:style-name="functie">K. Houwerzijl     R. Akkerman</text:span></text:p>
            <text:p><text:span text:style-name="functie"/></text:p>
            <text:p><text:span text:style-name="functie"/></text:p>
            <text:p><text:span text:style-name="functie">Het clusterhoofd Digitalisearring, Ynformaasjebehear en Fasilitêr</text:span></text:p>
            <text:p><text:span text:style-name="functie">E. Tuinstra</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507074</text:span><text:line-break/><text:date style:data-style-name="dag" text:fixed="true" text:date-value="2022-11-16"/><text:line-break/><text:date style:data-style-name="jaar" text:fixed="true" text:date-value="2022-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7074</text:span><text:date style:data-style-name="nicedate" text:fixed="true" text:date-value="2022-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7074</text:span><text:date style:data-style-name="nicedate" text:fixed="true" text:date-value="2022-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2.9/xml/MC-DRP-DmBesluit-Web-CB.xml</meta:user-defined>
    <meta:user-defined meta:name="OVERHEID.Gemeente/DC.creator">Noardeast-Fryslân</meta:user-defined>
    <meta:user-defined meta:name="OVERHEIDop.Rubriek/DC.type">delegatie- of mandaatbesluit</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Bestuur | Organisatie en beleid</meta:user-defined>
    <meta:user-defined meta:name="DC.source">Onbekend</meta:user-defined>
    <dc:language>nl</dc:language>
    <meta:user-defined meta:name="OVERHEIDop.locatietype/OVERHEIDop.gebiedsmarkering">Gemeente</meta:user-defined>
    <meta:user-defined meta:name="DC.title">Aanpassing Mandaat- en Volmachtregeling Noardeast-Fryslân</meta:user-defined>
    <meta:user-defined meta:name="DCTERMS.W3CDTF/DCTERMS.available">2022-11-16</meta:user-defined>
    <meta:user-defined meta:name="DCTERMS.W3CDTF/OVERHEIDop.jaargang">2022</meta:user-defined>
    <meta:user-defined meta:name="OVERHEIDop.publicationIssue">507074</meta:user-defined>
    <meta:user-defined meta:name="OVERHEIDop.GmbID/DC.identifier">gmb-2022-507074</meta:user-defined>
    <meta:user-defined meta:name="OVERHEIDop.versieInformatie"/>
  </office:meta>
</office:document-meta>
</file>