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30 km/h zone De Greiden Zuidoost Heeren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80507 / D.22.1582404</text:p>
            <text:p text:style-name="common-al">Onderwerp: Aanwijzen 30 km/h zone De Greiden Zuidoost Heerenveen </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het kader van Duurzaam Veilig, waarbij het voorkomen van verkeersonveiligheid (preventieve benadering) voorop staat, de instelling van 30 km/h zones binnen de bebouwde kom wordt gestimuleerd;</text:p>
            <text:p text:style-name="common-al">dat het uitgangspunt van een 30 km/h zone is dat de snelheidslimiet in overeenstemming is met het wegbeeld ter plaatse;</text:p>
            <text:p text:style-name="common-al">dat de woonstraten in de woonwijk De Greiden ten noorden en zuiden van de Oude Veenscheiding hoofdzakelijk een verblijfsfunctie hebben;</text:p>
            <text:p text:style-name="common-al">dat er voor een groot deel sprake is van gelijkwaardige kruispunten en menging van fietsers en gemotoriseerd verkeer;</text:p>
            <text:p text:style-name="common-al">dat de wijk De Greiden Noord en een deel van de wijk De Greiden Zuid als 30 km/h zone zijn aangewezen in het Gemeentelijk Verkeers- en VervoersPlan;</text:p>
            <text:p text:style-name="common-al">dat in de Gruttostraat, Reigerstraat, Tureluurstraat en Kwartelstraat reeds een 30 km/h zone is ingesteld bij verkeersbesluit van 1 november 2005 (nummer PG.05.3004983).</text:p>
            <text:p text:style-name="common-al">dat het wenselijk is dat het overige deel van de Greiden Zuid ten oosten van de Vogelwijk als 30 km/h zone wordt ingericht passend bij de gewenste functie van de genoemde wegen;</text:p>
            <text:p text:style-name="common-al">dat er op diverse plaatsen plateaus en drempels worden aangebracht;</text:p>
            <text:p text:style-name="common-al">dat de straten en wegen hierdoor voldoen aan de eisen voor het instellen van een 30 km/u zone;</text:p>
            <text:p text:style-name="common-al">dat bedoelde wegen zijn gelegen binnen de gemeente Heerenveen en bij de gemeente Heerenveen in beheer zijn;</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ESLUIT</text:span>
          </text:p>
            <text:p text:style-name="common-al">Een maximumsnelheid van 30 km/uur in te stellen in de woonstraten Wulpstraat, Kemphaanstraat, Kievitstraat, Scholeksterstraat en Lepelaarstraat door plaatsing van de borden “A0130zb Zone 30 en A0130ze Einde Zone 30” van het Reglement Verkeersregels en Verkeerstekens 1990.</text:p>
            <text:p text:style-name="common-al">Dit besluit wordt gepubliceerd in het Gemeenteblad via www.officielebekendmakingen.nl</text:p>
            <text:p text:style-name="common-al">Heerenveen, 10 november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5171</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171</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171</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30 km/h zone De Greiden Zuidoost Heerenveen - De Greiden Zuidoos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80507 / D.22.1582404</meta:user-defined>
    <meta:user-defined meta:name="DCTERMS.abstract">Aanwijzen 30 km/h zone De Greiden Zuidoost Heerenveen</meta:user-defined>
    <meta:user-defined meta:name="OVERHEIDop.verkeersbordcode">A1</meta:user-defined>
    <dc:language>nl</dc:language>
    <meta:user-defined meta:name="OVERHEIDop.locatietype/OVERHEIDop.gebiedsmarkering">Vlak</meta:user-defined>
    <meta:user-defined meta:name="OVERHEIDop.locatietype/OVERHEIDop.gebiedsmarkering">Vlak</meta:user-defined>
    <meta:user-defined meta:name="DC.title">Verkeersbesluit, Aanwijzen 30 km/h zone De Greiden Zuidoost Heerenveen</meta:user-defined>
    <meta:user-defined meta:name="DCTERMS.W3CDTF/DCTERMS.available">2022-11-14</meta:user-defined>
    <meta:user-defined meta:name="OVERHEIDop.externeBijlage">Locatie 30 km zone De Greiden Zuidoost Heerenveen|exb-2022-62588</meta:user-defined>
    <meta:user-defined meta:name="DCTERMS.W3CDTF/OVERHEIDop.jaargang">2022</meta:user-defined>
    <meta:user-defined meta:name="OVERHEIDop.publicationIssue">505171</meta:user-defined>
    <meta:user-defined meta:name="OVERHEIDop.GmbID/DC.identifier">gmb-2022-505171</meta:user-defined>
    <meta:user-defined meta:name="OVERHEIDop.versieInformatie"/>
  </office:meta>
</office:document-meta>
</file>