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bestemmingsplan Bremwei perceel E6794, Zwagerbos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Tot en met 28 december 2022 ligt het ontwerpbestemmingsplan ‘Bremwei perceel E6794, Zwagerbosch’ ter inzage (NL.IMRO.1970.BpZbBremweiE6794-ON01). </text:p>
            <text:p text:style-name="common-al">Het bestemmingsplan voorziet in de bouw van een twee-onder-één-kap-woning op een onbebouwd perceel aan de Bremwei in Zwagerbosch (kadastraal bekend gemeente Westergeest, sectie E, nummer 6794).</text:p>
            <text:p text:style-name="common-al">
            <text:span text:style-name="nadrukcur">Het ontwerpbestemmingsplan inzien</text:span>
          </text:p>
            <text:p text:style-name="common-al">U kunt het bestemmingsplan bekijken op <text:a xlink:href="http://www.ruimtelijkeplannen.nl" xlink:type="simple">www.ruimtelijkeplannen.nl</text:a> code: NL.IMRO.1970.BpZbBremweiE6794-ON01. Wenst u het bestemmingsplan op een gemeentehuis in te zien? Dan kunt u telefonisch een afspraak maken via telefoonnummer (0519) 29 88 88. </text:p>
            <text:p text:style-name="common-al">
            <text:span text:style-name="nadrukcur">Wilt u reageren?</text:span>
          </text:p>
            <text:p text:style-name="common-al">U kunt uw zienswijze van 17 november tot en met 28 december 2022 schriftelijk indienen bij de gemeenteraad van Noardeast-Fryslân, Postbus 13, 9290 AA, Kollum. Ook kunt u mondeling reageren. Daarvoor moet u een afspraak maken met het team Romte. Wij vragen u om bij uw zienswijze ons zaaknummer 2022-153747 te noemen.</text:p>
            <text:p text:style-name="common-al">
            <text:span text:style-name="nadrukcur">Vragen?</text:span>
          </text:p>
            <text:p text:style-name="last-al">Als u vragen heeft kunt u contact opnemen met het team Romte, telefoon: (0519) 29 88 88]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04951</text:span><text:line-break/><text:date style:data-style-name="dag" text:fixed="true" text:date-value="2022-11-16"/><text:line-break/><text:date style:data-style-name="jaar" text:fixed="true" text:date-value="2022-11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04951</text:span><text:date style:data-style-name="nicedate" text:fixed="true" text:date-value="2022-11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04951</text:span><text:date style:data-style-name="nicedate" text:fixed="true" text:date-value="2022-11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4.9/xml/MC-DRP-PlanRuimtelijk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op.Rubriek/DC.type">ruimtelijk plan of omgevingsdocument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imtelijkplan/OVERHEIDop.bekendmakingBetreffendePlan">NL.IMRO.1970.BpZbBremweiE6794-ON01</meta:user-defined>
    <meta:user-defined meta:name="OVERHEIDop.Plansoort/OVERHEIDop.plansoort">bestemmings- of omgevingsplan</meta:user-defined>
    <dc:language>nl</dc:language>
    <meta:user-defined meta:name="OVERHEIDop.locatietype/OVERHEIDop.gebiedsmarkering">Weg</meta:user-defined>
    <meta:user-defined meta:name="DC.title">Ontwerpbestemmingsplan Bremwei perceel E6794, Zwagerbosch</meta:user-defined>
    <meta:user-defined meta:name="DCTERMS.W3CDTF/DCTERMS.available">2022-11-16</meta:user-defined>
    <meta:user-defined meta:name="DCTERMS.W3CDTF/OVERHEIDop.jaargang">2022</meta:user-defined>
    <meta:user-defined meta:name="OVERHEIDop.publicationIssue">504951</meta:user-defined>
    <meta:user-defined meta:name="OVERHEIDop.GmbID/DC.identifier">gmb-2022-504951</meta:user-defined>
    <meta:user-defined meta:name="OVERHEIDop.versieInformatie"/>
  </office:meta>
</office:document-meta>
</file>