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AANBRENGEN VAN EEN STUW, REGENTESSELAAN NABIJ NUMMER 1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aanbrengen van een stuw op het perceel Regentesselaan nabij nummer 1 te Heerenveen (10 november 2022).</text:p>
            <text:p text:style-name="common-al"/>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504949</text:span><text:line-break/><text:date style:data-style-name="dag" text:fixed="true" text:date-value="2022-11-14"/><text:line-break/><text:date style:data-style-name="jaar" text:fixed="true" text:date-value="2022-11-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04949</text:span><text:date style:data-style-name="nicedate" text:fixed="true" text:date-value="2022-11-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04949</text:span><text:date style:data-style-name="nicedate" text:fixed="true" text:date-value="2022-11-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11/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Punt</meta:user-defined>
    <meta:user-defined meta:name="DC.title">VERLENING OMGEVINGSVERGUNNING, AANBRENGEN VAN EEN STUW, REGENTESSELAAN NABIJ NUMMER 1 HEERENVEEN</meta:user-defined>
    <meta:user-defined meta:name="DCTERMS.W3CDTF/DCTERMS.available">2022-11-14</meta:user-defined>
    <meta:user-defined meta:name="DCTERMS.W3CDTF/OVERHEIDop.jaargang">2022</meta:user-defined>
    <meta:user-defined meta:name="OVERHEIDop.publicationIssue">504949</meta:user-defined>
    <meta:user-defined meta:name="OVERHEIDop.GmbID/DC.identifier">gmb-2022-504949</meta:user-defined>
    <meta:user-defined meta:name="OVERHEIDop.versieInformatie"/>
  </office:meta>
</office:document-meta>
</file>