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Delfgaauwstraat 103 A01 - OMV.22.11.00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Delfgaauwstraat 103 A01, 3037LK, kappen van 2 bomen (aanvraagdatum 09-11-2022, dossiernummer OMV.22.11.00126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04737</text:span><text:line-break/><text:date style:data-style-name="dag" text:fixed="true" text:date-value="2022-11-14"/><text:line-break/><text:date style:data-style-name="jaar" text:fixed="true" text:date-value="2022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737</text:span><text:date style:data-style-name="nicedate" text:fixed="true" text:date-value="2022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737</text:span><text:date style:data-style-name="nicedate" text:fixed="true" text:date-value="2022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gevraagde omgevingsvergunning (kappen) Delfgaauwstraat 103 A01 - OMV.22.11.00126</meta:user-defined>
    <meta:user-defined meta:name="DCTERMS.W3CDTF/DCTERMS.available">2022-11-14</meta:user-defined>
    <meta:user-defined meta:name="DCTERMS.W3CDTF/OVERHEIDop.jaargang">2022</meta:user-defined>
    <meta:user-defined meta:name="OVERHEIDop.externeBijlage">Aanvraag kapvergunning OMV.22.11.00126|exb-2022-62551</meta:user-defined>
    <meta:user-defined meta:name="OVERHEIDop.externeBijlage">Tekening kapvergunning OMV.22.11.00126|exb-2022-62552</meta:user-defined>
    <meta:user-defined meta:name="OVERHEIDop.publicationIssue">504737</meta:user-defined>
    <meta:user-defined meta:name="OVERHEIDop.GmbID/DC.identifier">gmb-2022-504737</meta:user-defined>
    <meta:user-defined meta:name="OVERHEIDop.versieInformatie"/>
  </office:meta>
</office:document-meta>
</file>