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7b35e995-4fb1-4bb1-b4a4-868a31ca1d8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18">
      <text:list-level-style-bullet text:bullet-char="•" text:level="1">
        <style:list-level-properties text:min-label-width="10mm"/>
      </text:list-level-style-bullet>
    </text:list-style>
    <text:list-style style:name="id1-3-2-2-1-18-1">
      <text:list-level-style-bullet text:bullet-char="•" text:level="1">
        <style:list-level-properties text:min-label-width="10mm"/>
      </text:list-level-style-bullet>
    </text:list-style>
    <text:list-style style:name="id1-3-2-2-1-18-2">
      <text:list-level-style-bullet text:bullet-char="•" text:level="1">
        <style:list-level-properties text:min-label-width="10mm"/>
      </text:list-level-style-bullet>
    </text:list-style>
    <text:list-style style:name="id1-3-2-2-1-18-3">
      <text:list-level-style-bullet text:bullet-char="•" text:level="1">
        <style:list-level-properties text:min-label-width="10mm"/>
      </text:list-level-style-bullet>
    </text:list-style>
    <text:list-style style:name="id1-3-2-2-1-18-4">
      <text:list-level-style-bullet text:bullet-char="•" text:level="1">
        <style:list-level-properties text:min-label-width="10mm"/>
      </text:list-level-style-bullet>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1-3-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1-2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kendmaking voornemen tot verhuur van een perceelgedeelte gelegen ter hoogte van Olympiaweg 7 in Alphen aan den Rijn.</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
            <text:span text:style-name="nadrukvet">Publicatiedatum</text:span>: 16 november 2022 (reageren binnen 30 dagen)</text:p>
            <text:p text:style-name="tussenkopcur">Objectinformatie</text:p>
            <text:list text:style-name="id1-3-2-2-1-4">
              <text:list-item text:style-override="id1-3-2-2-1-4-1">
                <text:number>•</text:number>
                <text:p text:style-name="al">Adres: Olympiaweg 7 in Alphen aan den Rijn</text:p>
              </text:list-item>
              <text:list-item text:style-override="id1-3-2-2-1-4-2">
                <text:number>•</text:number>
                <text:p text:style-name="al">Huidig gebruik: Sport</text:p>
              </text:list-item>
              <text:list-item text:style-override="id1-3-2-2-1-4-3">
                <text:number>•</text:number>
                <text:p text:style-name="al">Perceelgrootte: ca. 4250 m²</text:p>
              </text:list-item>
              <text:list-item text:style-override="id1-3-2-2-1-4-4">
                <text:number>•</text:number>
                <text:p text:style-name="al">Verhuurprijs: Verhuurprijs wordt na gunning vastgesteld naar gebruik/inrichting van het perceelgedeelte op basis van de Grondprijzentabel 2022 Gemeente Alphen aan den Rijn. Vaststelling van de verhuurprijs is afhankelijk of het perceel voor commerciële of maatschappelijke doeleinden verhuurd gaat worden. </text:p>
              </text:list-item>
            </text:list>
            <text:p text:style-name="tussenkopcur">Perceelgedeelte</text:p>
            <text:p text:style-name="al">Gemeente Alphen aan den Rijn is van plan om een perceelgedeelte gelegen nabij Olympiaweg 7 te Alphen aan den Rijn, kadastraal bekend als Aarlanderveen, sectie C, nummers 5927 en 7126 (beide gedeeltelijk) met een oppervlakte van 4250 m2 (zie de bijgevoegde kadastrale kaart) te verhuren. Het perceel is geschikt voor het gebruik van sportaangelegenheden. De periode van verhuur wordt in nader overleg met de beoogd huurder afgestemd, waarbij het de gemeente voorstaat om een meerjarige huurrelatie aan te gaan. Verenigingen, stichtingen en ondernemers die raakvlak hebben met sportactiviteiten worden van harte uitgenodigd om deel te nemen aan de inschrijving voor de huur van dit perceelgedeelte van de gemeente.</text:p>
            <text:p text:style-name="tussenkopcur">Ligging</text:p>
            <text:p text:style-name="al">Het perceel is gelegen in het midden van het Sportpark Zegersloot, alwaar tal van sportverenigingen zijn gehuisvest die vanuit non-profit beginsel waardevolle maatschappelijke activiteiten ontplooien in de breedtesport (sport voor iedereen). Het perceel dat voor verhuur in aanmerking komt, is gelegen ten noordwesten direct naast het terrein van de voetbalvereniging ARC. Het gehele terrein, bestaande uit het terrein van voetbalvereniging ARC en het te verhuren perceel, is afgesloten met een hoog toegangshekwerk. Het te verhuren perceel zelf is binnen dat terrein deels afgesloten met een hekwerk.</text:p>
            <text:p text:style-name="al">Er staat geen bebouwing op dit perceel, wel is het perceel gedeeltelijk van asfalt en een gazon voorzien. Ten zuiden van het perceel bevindt zich in het hekwerk een opening waarbij te voet het perceelgedeelte bereikbaar is. Ten noorden van het perceel is geen hekwerk aanwezig.</text:p>
            <text:p text:style-name="al">Op of in de directe omgeving van het perceel zijn geen parkeerplaatsen beschikbaar. De dichtstbijzijnde parkeerplaats is gelegen aan de C.P. Mulderveld met een loopafstand van ongeveer 8 à 10 minuten naar het perceel Olympiaweg 7. Fietsparkeren dient op het te verhuren perceel worden opgelost.</text:p>
            <text:p text:style-name="al">Voor een tekening van de situatie verwijzen we naar de bijgevoegde situatietekening.</text:p>
            <text:p text:style-name="tussenkopcur">Mogelijkheden en bestemming</text:p>
            <text:p text:style-name="al">De huidige bestemming van het perceel is: ”sport”, beschreven in het bestemmingsplan “Alphen Stad”. </text:p>
            <text:p text:style-name="al">Voor informatie over het (vigerend) bestemmingsplan wordt verwezen naar de website <text:a xlink:href="http://www.ruimtelijkeplannen.nl" xlink:type="simple">www.ruimtelijkeplannen.nl</text:a>.</text:p>
            <text:p text:style-name="tussenkopcur">Procedure/inschrijving</text:p>
            <text:p text:style-name="al">Het perceel zal verhuurd worden via inschrijving. Voor vragen en/of inschrijving kunt zich wenden tot Team Vastgoed, e-mailadres vastgoedmanagement@alphenaandenrijn.nl. Via dit e-mailadres kunt u uw belangstelling voor dit perceel aangeven, voorzien van uw naam, adres met welk doel u het perceel wilt huren. De gemeente ziet daarbij graag een toelichting op de voor de verhuring genoemde selectiecriteria.</text:p>
            <text:p text:style-name="tussenkopcur">Belangrijke datums</text:p>
            <text:list text:style-name="id1-3-2-2-1-18">
              <text:list-item text:style-override="id1-3-2-2-1-18-1">
                <text:number>•</text:number>
                <text:p text:style-name="al">16 november 2022: aankondiging verhuur perceelgedeelte </text:p>
              </text:list-item>
              <text:list-item text:style-override="id1-3-2-2-1-18-2">
                <text:number>•</text:number>
                <text:p text:style-name="al">16 november tot en met 13 december 2022: gelegenheid tot het stellen van vragen</text:p>
              </text:list-item>
              <text:list-item text:style-override="id1-3-2-2-1-18-3">
                <text:number>•</text:number>
                <text:p text:style-name="al">14 december 2022: einddatum inschrijving</text:p>
              </text:list-item>
              <text:list-item text:style-override="id1-3-2-2-1-18-4">
                <text:number>•</text:number>
                <text:p text:style-name="al">23 december 2022: gunning en informeren van overige inschrijvers</text:p>
              </text:list-item>
            </text:list>
            <text:p text:style-name="tussenkopcur">Gunning</text:p>
            <text:p text:style-name="al">Aan de hand van de inschrijvingen zal gunning plaatsvinden, een en ander op basis van de volgende, op volgorde van belangrijkheid, geformuleerde selectiecriteria: </text:p>
            <text:list text:style-name="id1-3-2-2-1-21">
              <text:list-item text:style-override="id1-3-2-2-1-21-1">
                <text:number>1.</text:number>
                <text:p text:style-name="al">een huurder die het perceel gaat gebruiken om activiteiten te ontplooien die passen binnen de (non-profit, niet op het maken van winst gerichte) breedtesport, zoals gedefinieerd en omschreven in Kamerstuk 26 632 van 18 juni 1999 (zie: <text:a xlink:href="https://zoek.officielebekendmakingen.nl/kst-26632-1.html" xlink:type="simple">https://zoek.officielebekendmakingen.nl/kst-26632-1.html</text:a>);</text:p>
              </text:list-item>
              <text:list-item text:style-override="id1-3-2-2-1-21-2">
                <text:number>2.</text:number>
                <text:p text:style-name="al">de activiteiten op het perceel dienen kenmerken te hebben die bijdragen aan hetgeen is vastgesteld in de visie ‘Sport en Bewegen’ van de gemeente Alphen aan den Rijn (zie: <text:a xlink:href="https://lokaleregelgeving.overheid.nl/CVDR653493/1" xlink:type="simple">https://lokaleregelgeving.overheid.nl/CVDR653493/1</text:a>).</text:p>
              </text:list-item>
              <text:list-item text:style-override="id1-3-2-2-1-21-3">
                <text:number>3.</text:number>
                <text:p text:style-name="al">de activiteiten op het perceel dienen aantoonbaar de kwetsbare groepen te bereiken zoals die zijn genoemd in paragraaf 6.1 voor voornoemde visie Sport en Bewegen van de gemeente Alphen aan den Rijn te weten:</text:p>
                <text:list text:style-name="id1-3-2-2-1-21-3-3">
                  <text:list-item text:style-override="id1-3-2-2-1-21-3-3-1">
                    <text:number>1.</text:number>
                    <text:p text:style-name="al">jeugd van 0 tot en met 18 jaar;</text:p>
                  </text:list-item>
                  <text:list-item text:style-override="id1-3-2-2-1-21-3-3-2">
                    <text:number>2.</text:number>
                    <text:p text:style-name="al">inwoners die vanwege een barrière amper of niet sporten/bewegen, waaronder mensen met gezondheidsklachten, bijvoorbeeld obesitas, mensen met een fysieke en/of mentale beperking en financieel minder draagkrachtig; </text:p>
                  </text:list-item>
                  <text:list-item text:style-override="id1-3-2-2-1-21-3-3-3">
                    <text:number>3.</text:number>
                    <text:p text:style-name="al">inwoners die (opnieuw) aansluiting zoeken binnen de samenleving, waaronder mensen die in isolatie leven of eenzaamheid ervaren, “Nieuwe” Nederlanders en mensen die re-integreren na afwezigheid op de arbeidsmarkt).</text:p>
                  </text:list-item>
                </text:list>
              </text:list-item>
              <text:list-item text:style-override="id1-3-2-2-1-21-4">
                <text:number>4.</text:number>
                <text:p text:style-name="al">de huurder zorgt voor een zo duurzaam mogelijk gebruik en beheer van het gehuurde terrein, alsmede op de eventueel daarop te realiseren opstal(len);</text:p>
              </text:list-item>
              <text:list-item text:style-override="id1-3-2-2-1-21-5">
                <text:number>5.</text:number>
                <text:p text:style-name="al">de huurder zorgt dat fietsparkeren voor de gebruikers en bezoekers van het door haar gehuurde terrein binnen het gehuurde terrein plaatsvindt.</text:p>
              </text:list-item>
              <text:list-item text:style-override="id1-3-2-2-1-21-6">
                <text:number>6.</text:number>
                <text:p text:style-name="al">de huurder zorgt dat andere gebruikers van Sportcomplex Zegersloot geen overlast ondervinden van het gebruik van het gehuurde terrein en zoekt hierover actief contact met de andere gebruikers van het sportcomplex;</text:p>
              </text:list-item>
            </text:list>
            <text:p text:style-name="al">In uw inschrijving dient u concreet aan te geven op welke wijze u aan bovenstaande criteria voldoet (of gaat voldoen). </text:p>
            <text:p text:style-name="al">Na gunning wordt een huurovereenkomst aangeboden. </text:p>
            <text:p text:style-name="tussenkopcur">De situatietekening van het perceel Olympiaweg 7</text:p>
            <text:p text:style-name="al">
            <draw:frame><draw:text-box><text:section text:name="plaatje_id1-3-2-2-1-25-1" text:style-name="plaatje">
              <text:p text:style-name="illustratie_id1-3-2-2-1-25-1-1"><draw:frame draw:style-name="illustratie_id1-3-2-2-1-25-1-1" text:anchor-type="paragraph" svg:width="153mm" svg:height="216.2207547169811mm"><draw:image xlink:href="Pictures/Afbeelding1i7b35e995-4fb1-4bb1-b4a4-868a31ca1d88.jpg" xlink:type="simple"/></draw:frame></text:p>
            </text:section></draw:text-box></draw:frame>
          </text:p>
          </text:section>
        </text:section>
        <text:section text:name="regeling-sluiting_id1-3-2-3" text:style-name="regeling-sluiting">
          <text:section text:name="ondertekening_id1-3-2-3-1">
            <text:p><text:span text:style-name="functie">Burgemeester en wethouders van Alphen aan den Rijn, 16 november 2022.</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5-1-1" style:parent-style-name="Standard">
      <style:paragraph-properties style:line-spacing="0mm" style:text-autospace="none" ofo:line-height="0.001cm"/>
    </style:style>
    <style:style style:family="graphic" style:name="illustratie_id1-3-2-2-1-2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504503</text:span><text:line-break/><text:date style:data-style-name="dag" text:fixed="true" text:date-value="2022-11-16"/><text:line-break/><text:date style:data-style-name="jaar" text:fixed="true" text:date-value="2022-11-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503</text:span><text:date style:data-style-name="nicedate" text:fixed="true" text:date-value="2022-11-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504503</text:span><text:date style:data-style-name="nicedate" text:fixed="true" text:date-value="2022-11-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3/xml/MC-DRP-OverigeInformatie-Web-CB.xml</meta:user-defined>
    <meta:user-defined meta:name="OVERHEID.Gemeente/DC.creator">Alphen aan den Rijn</meta:user-defined>
    <meta:user-defined meta:name="OVERHEID.Informatietype/DC.type">officiële publicatie</meta:user-defined>
    <meta:user-defined meta:name="OVERHEIDop.Rubriek/DC.type">overige overheidsinformatie</meta:user-defined>
    <meta:user-defined meta:name="OVERHEID.Gemeente/OVERHEID.authority">Alphen aan den Rijn</meta:user-defined>
    <meta:user-defined meta:name="OVERHEID.Gemeente/DCTERMS.publisher">Alphen aan den Rij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Bekendmaking voornemen tot verhuur van een perceelgedeelte gelegen ter hoogte van Olympiaweg 7 in Alphen aan den Rijn.</meta:user-defined>
    <meta:user-defined meta:name="DCTERMS.W3CDTF/DCTERMS.available">2022-11-16</meta:user-defined>
    <meta:user-defined meta:name="DCTERMS.W3CDTF/OVERHEIDop.jaargang">2022</meta:user-defined>
    <meta:user-defined meta:name="OVERHEIDop.publicationIssue">504503</meta:user-defined>
    <meta:user-defined meta:name="OVERHEIDop.GmbID/DC.identifier">gmb-2022-504503</meta:user-defined>
    <meta:user-defined meta:name="OVERHEIDop.versieInformatie"/>
  </office:meta>
</office:document-meta>
</file>