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Blaak 62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Rotterdam Centrum</text:p>
            <text:p text:style-name="common-al">Adres: Blaak 622</text:p>
            <text:p text:style-name="common-al">Postcode: 3011 TA Rotterdam</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09 november 2022</text:p>
            <text:p text:style-name="common-al">Zaaknummer: 579257-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04025</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025</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025</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1/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Blaak 622</meta:user-defined>
    <meta:user-defined meta:name="DCTERMS.W3CDTF/DCTERMS.available">2022-11-14</meta:user-defined>
    <meta:user-defined meta:name="DCTERMS.W3CDTF/OVERHEIDop.jaargang">2022</meta:user-defined>
    <meta:user-defined meta:name="OVERHEIDop.publicationIssue">504025</meta:user-defined>
    <meta:user-defined meta:name="OVERHEIDop.GmbID/DC.identifier">gmb-2022-504025</meta:user-defined>
    <meta:user-defined meta:name="OVERHEIDop.versieInformatie"/>
  </office:meta>
</office:document-meta>
</file>