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VAN DEKEMALAAN T.O. NR. 54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van Dekemalaan t.o. nr. 54 te Heerenveen  (07-11-2022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02494</text:span><text:line-break/><text:date style:data-style-name="dag" text:fixed="true" text:date-value="2022-11-11"/><text:line-break/><text:date style:data-style-name="jaar" text:fixed="true" text:date-value="2022-1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2494</text:span><text:date style:data-style-name="nicedate" text:fixed="true" text:date-value="2022-1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2494</text:span><text:date style:data-style-name="nicedate" text:fixed="true" text:date-value="2022-1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VAN DEKEMALAAN T.O. NR. 54 HEERENVEEN.</meta:user-defined>
    <meta:user-defined meta:name="DCTERMS.W3CDTF/DCTERMS.available">2022-11-11</meta:user-defined>
    <meta:user-defined meta:name="DCTERMS.W3CDTF/OVERHEIDop.jaargang">2022</meta:user-defined>
    <meta:user-defined meta:name="OVERHEIDop.publicationIssue">502494</meta:user-defined>
    <meta:user-defined meta:name="OVERHEIDop.GmbID/DC.identifier">gmb-2022-502494</meta:user-defined>
    <meta:user-defined meta:name="OVERHEIDop.versieInformatie"/>
  </office:meta>
</office:document-meta>
</file>