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wijnsbergenweg 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Zwijnsbergenweg 56, 3077PW, plaatsen van een dakkapel aan de achterzijde van de woning (aanvraagdatum 14-01-2022, dossiernummer OMV.22.01.00123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9959</text:span><text:line-break/><text:date style:data-style-name="dag" text:fixed="true" text:date-value="2022-02-07"/><text:line-break/><text:date style:data-style-name="jaar" text:fixed="true" text:date-value="2022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59</text:span><text:date style:data-style-name="nicedate" text:fixed="true" text:date-value="2022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959</text:span><text:date style:data-style-name="nicedate" text:fixed="true" text:date-value="2022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Zwijnsbergenweg 56</meta:user-defined>
    <meta:user-defined meta:name="DCTERMS.W3CDTF/DCTERMS.available">2022-02-07</meta:user-defined>
    <meta:user-defined meta:name="DCTERMS.W3CDTF/OVERHEIDop.jaargang">2022</meta:user-defined>
    <meta:user-defined meta:name="OVERHEIDop.publicationIssue">49959</meta:user-defined>
    <meta:user-defined meta:name="OVERHEIDop.GmbID/DC.identifier">gmb-2022-49959</meta:user-defined>
    <meta:user-defined meta:name="OVERHEIDop.versieInformatie"/>
  </office:meta>
</office:document-meta>
</file>