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9 CAMERAMASTEN, DE DOLTEN 7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9 cameramasten op het perceel De Dolten 7 te Heerenveen (07 nov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98590</text:span><text:line-break/><text:date style:data-style-name="dag" text:fixed="true" text:date-value="2022-11-09"/><text:line-break/><text:date style:data-style-name="jaar" text:fixed="true" text:date-value="2022-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8590</text:span><text:date style:data-style-name="nicedate" text:fixed="true" text:date-value="2022-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8590</text:span><text:date style:data-style-name="nicedate" text:fixed="true" text:date-value="2022-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9 CAMERAMASTEN, DE DOLTEN 7 HEERENVEEN</meta:user-defined>
    <meta:user-defined meta:name="DCTERMS.W3CDTF/DCTERMS.available">2022-11-09</meta:user-defined>
    <meta:user-defined meta:name="DCTERMS.W3CDTF/OVERHEIDop.jaargang">2022</meta:user-defined>
    <meta:user-defined meta:name="OVERHEIDop.publicationIssue">498590</meta:user-defined>
    <meta:user-defined meta:name="OVERHEIDop.GmbID/DC.identifier">gmb-2022-498590</meta:user-defined>
    <meta:user-defined meta:name="OVERHEIDop.versieInformatie"/>
  </office:meta>
</office:document-meta>
</file>