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enbare hoorzitting Commissie bezwaarschriften gemeente Heerenveen 14 november 2022</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Om 19.40 uur is er een openbare hoorzitting over een bezwaarschrift inzake het verlenen van een omgevingsvergunning voor een appartementengebouw en een woning op de hoek van de K.R. Poststraat en de Zwartstraat te Heerenveen .</text:p>
            <text:p text:style-name="al"/>
            <text:p text:style-name="al">De hoorzitting wordt gehouden in het gemeentehuis van Heerenveen, Crackstraat 2 (ingang aan het plein). Als u de behandeling van deze zaak als toehoorder wilt bijwonen, kunt u dit doorgeven aan het secretariaat van de Commissie bezwaarschriften via het e-mailadres bezwaar@heerenveen.nl. De genoemde datum en tijd zijn onder voorbehoud.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98225</text:span><text:line-break/><text:date style:data-style-name="dag" text:fixed="true" text:date-value="2022-11-09"/><text:line-break/><text:date style:data-style-name="jaar" text:fixed="true" text:date-value="2022-11-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98225</text:span><text:date style:data-style-name="nicedate" text:fixed="true" text:date-value="2022-11-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98225</text:span><text:date style:data-style-name="nicedate" text:fixed="true" text:date-value="2022-11-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4.13/xml/MC-DRP-OverigeInformatie-Web-CB.xml</meta:user-defined>
    <meta:user-defined meta:name="OVERHEID.Gemeente/DC.creator">Heerenveen</meta:user-defined>
    <meta:user-defined meta:name="OVERHEID.Informatietype/DC.type">officiële publicatie</meta:user-defined>
    <meta:user-defined meta:name="OVERHEIDop.Rubriek/DC.type">overige overheidsinformatie</meta:user-defined>
    <meta:user-defined meta:name="OVERHEID.Gemeente/OVERHEID.authority">Heerenveen</meta:user-defined>
    <meta:user-defined meta:name="OVERHEID.Gemeente/DCTERMS.publisher">Heerenveen</meta:user-defined>
    <meta:user-defined meta:name="OVERHEID.TaxonomieBeleidsagendaDecentraal/OVERHEID.category">Bestuur | Organisatie en beleid</meta:user-defined>
    <meta:user-defined meta:name="DCTERMS.abstract">agenda openbare hoorzitting Commissie bezwaarschriften gemeente Heerenveen op 14 november 2022</meta:user-defined>
    <dc:language>nl</dc:language>
    <meta:user-defined meta:name="OVERHEIDop.locatietype/OVERHEIDop.gebiedsmarkering">Gemeente</meta:user-defined>
    <meta:user-defined meta:name="DC.title">Openbare hoorzitting Commissie bezwaarschriften gemeente Heerenveen 14 november 2022</meta:user-defined>
    <meta:user-defined meta:name="DCTERMS.W3CDTF/DCTERMS.available">2022-11-09</meta:user-defined>
    <meta:user-defined meta:name="DCTERMS.W3CDTF/OVERHEIDop.jaargang">2022</meta:user-defined>
    <meta:user-defined meta:name="OVERHEIDop.publicationIssue">498225</meta:user-defined>
    <meta:user-defined meta:name="OVERHEIDop.GmbID/DC.identifier">gmb-2022-498225</meta:user-defined>
    <meta:user-defined meta:name="OVERHEIDop.versieInformatie"/>
  </office:meta>
</office:document-meta>
</file>