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eldkwaliteitsplan Burgemeester Kuperusplein 66-68, Heerenveen, vastgesteld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Heerenveen maken bekend dat de gemeenteraad op 13 oktober 2022 het beeldkwaliteitsplan Burgemeester Kuperusplein 66-68 heeft vastgesteld. Tevens heeft de gemeenteraad op 13 oktober 2022 besloten dit beeldkwaliteitsplan op te nemen in de Welstandsnota.</text:p>
            <text:p text:style-name="al">Het beeldkwaliteitsplan geeft welstandscriteria voor een woongebouw op de locatie Burgemeester Kuperusplein 66-68 te Heerenveen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7750</text:span><text:line-break/><text:date style:data-style-name="dag" text:fixed="true" text:date-value="2022-11-10"/><text:line-break/><text:date style:data-style-name="jaar" text:fixed="true" text:date-value="2022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7750</text:span><text:date style:data-style-name="nicedate" text:fixed="true" text:date-value="2022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7750</text:span><text:date style:data-style-name="nicedate" text:fixed="true" text:date-value="2022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13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Punt</meta:user-defined>
    <meta:user-defined meta:name="DC.title">Beeldkwaliteitsplan Burgemeester Kuperusplein 66-68, Heerenveen, vastgesteld</meta:user-defined>
    <meta:user-defined meta:name="DCTERMS.W3CDTF/DCTERMS.available">2022-11-10</meta:user-defined>
    <meta:user-defined meta:name="OVERHEIDop.externeBijlage">Beelkwaliteitsplan Burgemeester Kuperusplein 66-68|exb-2022-61713</meta:user-defined>
    <meta:user-defined meta:name="DCTERMS.W3CDTF/OVERHEIDop.jaargang">2022</meta:user-defined>
    <meta:user-defined meta:name="OVERHEIDop.publicationIssue">497750</meta:user-defined>
    <meta:user-defined meta:name="OVERHEIDop.GmbID/DC.identifier">gmb-2022-497750</meta:user-defined>
    <meta:user-defined meta:name="OVERHEIDop.versieInformatie"/>
  </office:meta>
</office:document-meta>
</file>