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eldkwaliteitsplan De Middenzone &amp; De Singels, Skoatterwâld, vastgesteld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Burgemeester en wethouders van Heerenveen maken bekend dat de gemeenteraad op 13 oktober 2022 het beeldkwaliteitsplan De Middenzone &amp; De Singels, Skoatterwâld, heeft vastgesteld. Tevens heeft de gemeenteraad op 13 oktober 2022 besloten dit beeldkwaliteitsplan op te nemen in de Welstandsnota.</text:p>
            <text:p text:style-name="al">Het beeldkwaliteitsplan geeft welstandscriteria voor de ontwikkeling van de gebieden Middenzone &amp; De Singels in de wijk Skoatterwâld in Heerenveen.</text:p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97748</text:span><text:line-break/><text:date style:data-style-name="dag" text:fixed="true" text:date-value="2022-11-10"/><text:line-break/><text:date style:data-style-name="jaar" text:fixed="true" text:date-value="2022-11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97748</text:span><text:date style:data-style-name="nicedate" text:fixed="true" text:date-value="2022-11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97748</text:span><text:date style:data-style-name="nicedate" text:fixed="true" text:date-value="2022-11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4.13/xml/MC-DRP-OverigeInformatie-Web-CB.xml</meta:user-defined>
    <meta:user-defined meta:name="OVERHEID.Gemeente/DC.creator">Heerenvee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.TaxonomieBeleidsagendaDecentraal/OVERHEID.category">Ruimte en infrastructuur | Organisatie en beleid</meta:user-defined>
    <dc:language>nl</dc:language>
    <meta:user-defined meta:name="OVERHEIDop.locatietype/OVERHEIDop.gebiedsmarkering">Vlak</meta:user-defined>
    <meta:user-defined meta:name="DC.title">Beeldkwaliteitsplan De Middenzone &amp; De Singels, Skoatterwâld, vastgesteld</meta:user-defined>
    <meta:user-defined meta:name="DCTERMS.W3CDTF/DCTERMS.available">2022-11-10</meta:user-defined>
    <meta:user-defined meta:name="OVERHEIDop.externeBijlage">Beeldkwaliteitsplan De Middenzone &amp; De Singels|exb-2022-61712</meta:user-defined>
    <meta:user-defined meta:name="DCTERMS.W3CDTF/OVERHEIDop.jaargang">2022</meta:user-defined>
    <meta:user-defined meta:name="OVERHEIDop.publicationIssue">497748</meta:user-defined>
    <meta:user-defined meta:name="OVERHEIDop.GmbID/DC.identifier">gmb-2022-497748</meta:user-defined>
    <meta:user-defined meta:name="OVERHEIDop.versieInformatie"/>
  </office:meta>
</office:document-meta>
</file>