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STERKEN VAN DE DRAAGCONSTRUCTIE VAN EEN STAL ( TEN BEHOEVE VAN ZONNEPANELEN), SCHOTERLANDSEWEG 63 OUD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sterken van de draagconstructie van een stal (ten behoeve van zonnepanelen) op het perceel Schoterlandseweg 63 te Oudeschoot (03-11-2022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5728</text:span><text:line-break/><text:date style:data-style-name="dag" text:fixed="true" text:date-value="2022-11-08"/><text:line-break/><text:date style:data-style-name="jaar" text:fixed="true" text:date-value="2022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5728</text:span><text:date style:data-style-name="nicedate" text:fixed="true" text:date-value="2022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5728</text:span><text:date style:data-style-name="nicedate" text:fixed="true" text:date-value="2022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STERKEN VAN DE DRAAGCONSTRUCTIE VAN EEN STAL ( TEN BEHOEVE VAN ZONNEPANELEN), SCHOTERLANDSEWEG 63 OUDESCHOOT</meta:user-defined>
    <meta:user-defined meta:name="DCTERMS.W3CDTF/DCTERMS.available">2022-11-08</meta:user-defined>
    <meta:user-defined meta:name="DCTERMS.W3CDTF/OVERHEIDop.jaargang">2022</meta:user-defined>
    <meta:user-defined meta:name="OVERHEIDop.publicationIssue">495728</meta:user-defined>
    <meta:user-defined meta:name="OVERHEIDop.GmbID/DC.identifier">gmb-2022-495728</meta:user-defined>
    <meta:user-defined meta:name="OVERHEIDop.versieInformatie"/>
  </office:meta>
</office:document-meta>
</file>