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Leidsekade 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 - Leidsekade 98/99 - 25-10-2022 t/m 30-11-2023, Locatie: Leidsekade 98</text:p>
            <text:p text:style-name="common-al">Looptijd :25-10-2022 t/m 30-11-2023</text:p>
            <text:p text:style-name="common-al">Verzonden naar aanvrager op: 02-11-2022</text:p>
            <text:p text:style-name="common-al">Kenmerk gemeente: Z/22/20941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2/209411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92433</text:span><text:line-break/><text:date style:data-style-name="dag" text:fixed="true" text:date-value="2022-11-07"/><text:line-break/><text:date style:data-style-name="jaar" text:fixed="true" text:date-value="2022-11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2433</text:span><text:date style:data-style-name="nicedate" text:fixed="true" text:date-value="2022-11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2433</text:span><text:date style:data-style-name="nicedate" text:fixed="true" text:date-value="2022-11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94111</meta:user-defined>
    <meta:user-defined meta:name="DCTERMS.abstract">OBJ - Leidsekade 98/99 - 25-10-2022 t/m 30-11-2023, Leidsekade 98</meta:user-defined>
    <dc:language>nl</dc:language>
    <meta:user-defined meta:name="OVERHEIDop.locatietype/OVERHEIDop.gebiedsmarkering">Punt</meta:user-defined>
    <meta:user-defined meta:name="DC.title">Besluit apv vergunning Verleend Leidsekade 98</meta:user-defined>
    <meta:user-defined meta:name="DCTERMS.W3CDTF/DCTERMS.available">2022-11-07</meta:user-defined>
    <meta:user-defined meta:name="DCTERMS.W3CDTF/OVERHEIDop.jaargang">2022</meta:user-defined>
    <meta:user-defined meta:name="OVERHEIDop.publicationIssue">492433</meta:user-defined>
    <meta:user-defined meta:name="OVERHEIDop.GmbID/DC.identifier">gmb-2022-492433</meta:user-defined>
    <meta:user-defined meta:name="OVERHEIDop.versieInformatie"/>
  </office:meta>
</office:document-meta>
</file>