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KOOLWITJESTRAAT VOOR NR 14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tijdelijk gebruik openbare ruimte op het perceel Koolwitjestraat voor nr 14 te Heerenveen  (31-10-2022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91970</text:span><text:line-break/><text:date style:data-style-name="dag" text:fixed="true" text:date-value="2022-11-04"/><text:line-break/><text:date style:data-style-name="jaar" text:fixed="true" text:date-value="2022-11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91970</text:span><text:date style:data-style-name="nicedate" text:fixed="true" text:date-value="2022-11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91970</text:span><text:date style:data-style-name="nicedate" text:fixed="true" text:date-value="2022-11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0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TIJDELIJK GEBRUIK OPENBARE RUIMTE, KOOLWITJESTRAAT VOOR NR 14 HEERENVEEN</meta:user-defined>
    <meta:user-defined meta:name="DCTERMS.W3CDTF/DCTERMS.available">2022-11-04</meta:user-defined>
    <meta:user-defined meta:name="DCTERMS.W3CDTF/OVERHEIDop.jaargang">2022</meta:user-defined>
    <meta:user-defined meta:name="OVERHEIDop.publicationIssue">491970</meta:user-defined>
    <meta:user-defined meta:name="OVERHEIDop.GmbID/DC.identifier">gmb-2022-491970</meta:user-defined>
    <meta:user-defined meta:name="OVERHEIDop.versieInformatie"/>
  </office:meta>
</office:document-meta>
</file>