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GEDEELTELIJK VERANDEREN VAN EEN WOONZORGCENTRUM (GROTENDEELS VERVANGING, STRIJDIG GEBRUIK), MARKTWEG 10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gedeeltelijk veranderen van een woonzorgcentrum (grotendeels vervanging, strijdig gebruik) op het perceel Marktweg 104 te Heerenveen (02-11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91681</text:span><text:line-break/><text:date style:data-style-name="dag" text:fixed="true" text:date-value="2022-11-04"/><text:line-break/><text:date style:data-style-name="jaar" text:fixed="true" text:date-value="2022-1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1681</text:span><text:date style:data-style-name="nicedate" text:fixed="true" text:date-value="2022-1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1681</text:span><text:date style:data-style-name="nicedate" text:fixed="true" text:date-value="2022-1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GEDEELTELIJK VERANDEREN VAN EEN WOONZORGCENTRUM (GROTENDEELS VERVANGING, STRIJDIG GEBRUIK), MARKTWEG 104 HEERENVEEN</meta:user-defined>
    <meta:user-defined meta:name="DCTERMS.W3CDTF/DCTERMS.available">2022-11-04</meta:user-defined>
    <meta:user-defined meta:name="DCTERMS.W3CDTF/OVERHEIDop.jaargang">2022</meta:user-defined>
    <meta:user-defined meta:name="OVERHEIDop.publicationIssue">491681</meta:user-defined>
    <meta:user-defined meta:name="OVERHEIDop.GmbID/DC.identifier">gmb-2022-491681</meta:user-defined>
    <meta:user-defined meta:name="OVERHEIDop.versieInformatie"/>
  </office:meta>
</office:document-meta>
</file>