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OPVANGLOCATIE VOOR OEKRAÏENSE VLUCHTELINGEN, (TIJDELIJK VOOR 1 JAAR) (WIJZIGING OP BESTAANDE VERGUNNING) SCHANS 65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opvanglocatie van Oekraïense vluchtelingen, (tijdelijk voor 1 jaar) (wijziging op bestaande vergunning) op het perceel Schans 65 te Heerenveen  (01-11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90006</text:span><text:line-break/><text:date style:data-style-name="dag" text:fixed="true" text:date-value="2022-11-03"/><text:line-break/><text:date style:data-style-name="jaar" text:fixed="true" text:date-value="2022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0006</text:span><text:date style:data-style-name="nicedate" text:fixed="true" text:date-value="2022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0006</text:span><text:date style:data-style-name="nicedate" text:fixed="true" text:date-value="2022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9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EEN OPVANGLOCATIE VOOR OEKRAÏENSE VLUCHTELINGEN, (TIJDELIJK VOOR 1 JAAR) (WIJZIGING OP BESTAANDE VERGUNNING) SCHANS 65 HEERENVEEN.</meta:user-defined>
    <meta:user-defined meta:name="DCTERMS.W3CDTF/DCTERMS.available">2022-11-03</meta:user-defined>
    <meta:user-defined meta:name="DCTERMS.W3CDTF/OVERHEIDop.jaargang">2022</meta:user-defined>
    <meta:user-defined meta:name="OVERHEIDop.publicationIssue">490006</meta:user-defined>
    <meta:user-defined meta:name="OVERHEIDop.GmbID/DC.identifier">gmb-2022-490006</meta:user-defined>
    <meta:user-defined meta:name="OVERHEIDop.versieInformatie"/>
  </office:meta>
</office:document-meta>
</file>