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78462</text:p>
            <text:p text:style-name="al"/>
            <text:p text:style-name="al">Onderwerp: tijdelijk gesloten verklaring in verband met het organiseren van Pre Party SC Heerenveen – Cambuur op 13 november 2022</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3 november 2022 op de locatie Nieuwstraat in Heerenveen wordt georganiseerd;</text:p>
              </text:list-item>
              <text:list-item text:style-override="id1-3-2-1-1-10-2">
                <text:number>•</text:number>
                <text:p text:style-name="al">dat het noodzakelijk is om de Nieuwstraat en de Stadionweg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3 november 2022 tussen 09:00 uur en 19:00 uur voor:</text:p>
            <text:p text:style-name="al"/>
            <text:p text:style-name="al">
            <text:span text:style-name="nadrukvet">Heerenveen, Nieuwstraat vanaf de</text:span>
            <text:span text:style-name="nadrukvet"> kruising Nieuwstraat/Heideburen en kruising Nieuwstraat/Kerkstraat.</text:span>
          </text:p>
            <text:p text:style-name="al"/>
            <text:p text:style-name="al">En de gesloten verklaring geldt op 13 november 2022 tussen 12:00 uur en 18:00 uur voor:</text:p>
            <text:p text:style-name="al"/>
            <text:p text:style-name="al">
            <text:span text:style-name="nadrukvet">Heerenveen, Stadionweg vanaf de kruising Atalantastraat/Stadionweg en kruising Stadionweg/Abe Lenstra Boulevard</text:span>
          </text:p>
            <text:p text:style-name="al"/>
            <text:p text:style-name="al">Heerenveen, 25 oktober 2022</text:p>
            <text:p text:style-name="al"/>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9993</text:span><text:line-break/><text:date style:data-style-name="dag" text:fixed="true" text:date-value="2022-11-03"/><text:line-break/><text:date style:data-style-name="jaar" text:fixed="true" text:date-value="2022-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9993</text:span><text:date style:data-style-name="nicedate" text:fixed="true" text:date-value="2022-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9993</text:span><text:date style:data-style-name="nicedate" text:fixed="true" text:date-value="2022-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derby SC Heerenveen-SC Cambuur en de Pre Party  - Nieuwstraat en Stadionweg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11-03</meta:user-defined>
    <meta:user-defined meta:name="DCTERMS.W3CDTF/OVERHEIDop.jaargang">2022</meta:user-defined>
    <meta:user-defined meta:name="OVERHEIDop.publicationIssue">489993</meta:user-defined>
    <meta:user-defined meta:name="OVERHEIDop.GmbID/DC.identifier">gmb-2022-489993</meta:user-defined>
    <meta:user-defined meta:name="OVERHEIDop.versieInformatie"/>
  </office:meta>
</office:document-meta>
</file>