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MAATWERKVOORSCHRIFTEN ACTIVITEITENBESLUIT WET MILIEUBEHEER, LEEUWARDERSTRAATWEG 119B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maatwerkvoorschriften vaststellen met betrekking tot geur, ingevolge het Activiteitenbesluit milieubeheer, voor Zaadnoordijk Yachtbuilder B.V., Leeuwarderstraatweg 119 B te Heerenveen.</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2 november 2022).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text:a xlink:href="http://www.heerenveen.nl/" xlink:type="simple">www.heerenveen.nl</text:a>.</text:p>
            <text:p text:style-name="common-al"/>
            <text:p text:style-name="common-al"/>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88313</text:span><text:line-break/><text:date style:data-style-name="dag" text:fixed="true" text:date-value="2022-11-02"/><text:line-break/><text:date style:data-style-name="jaar" text:fixed="true" text:date-value="2022-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8313</text:span><text:date style:data-style-name="nicedate" text:fixed="true" text:date-value="2022-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8313</text:span><text:date style:data-style-name="nicedate" text:fixed="true" text:date-value="2022-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SLUIT MAATWERKVOORSCHRIFTEN ACTIVITEITENBESLUIT WET MILIEUBEHEER, LEEUWARDERSTRAATWEG 119B HEERENVEEN</meta:user-defined>
    <meta:user-defined meta:name="DCTERMS.W3CDTF/DCTERMS.available">2022-11-02</meta:user-defined>
    <meta:user-defined meta:name="DCTERMS.W3CDTF/OVERHEIDop.jaargang">2022</meta:user-defined>
    <meta:user-defined meta:name="OVERHEIDop.publicationIssue">488313</meta:user-defined>
    <meta:user-defined meta:name="OVERHEIDop.GmbID/DC.identifier">gmb-2022-488313</meta:user-defined>
    <meta:user-defined meta:name="OVERHEIDop.versieInformatie"/>
  </office:meta>
</office:document-meta>
</file>