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INTREKKING VAN EEN OMGEVINGSVERGUNNING, SCHANS 65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hebben besloten een vergunning van een milieu-inrichting op de locatie Schans 65A te Heerenveen in te trekken. (31-10-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7860</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7860</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7860</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SLUIT INTREKKING VAN EEN OMGEVINGSVERGUNNING, SCHANS 65A HEERENVEEN</meta:user-defined>
    <meta:user-defined meta:name="DCTERMS.W3CDTF/DCTERMS.available">2022-11-02</meta:user-defined>
    <meta:user-defined meta:name="DCTERMS.W3CDTF/OVERHEIDop.jaargang">2022</meta:user-defined>
    <meta:user-defined meta:name="OVERHEIDop.publicationIssue">487860</meta:user-defined>
    <meta:user-defined meta:name="OVERHEIDop.GmbID/DC.identifier">gmb-2022-487860</meta:user-defined>
    <meta:user-defined meta:name="OVERHEIDop.versieInformatie"/>
  </office:meta>
</office:document-meta>
</file>