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plaatsen van een pakket- en brievenautomaat tegen de gevel, Prinses Margrietstraat 22 te Utrecht,  HZ_WABO-22-313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s Margrietstraat 22 te Utrecht</text:p>
            <text:p text:style-name="common-al">HZ_WABO-22-31392</text:p>
            <text:p text:style-name="common-al">Toelichting: het plaatsen van een pakket- en brievenautomaat tegen de gevel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7479</text:span><text:line-break/><text:date style:data-style-name="dag" text:fixed="true" text:date-value="2022-11-02"/><text:line-break/><text:date style:data-style-name="jaar" text:fixed="true" text:date-value="2022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7479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7479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plaatsen van een pakket- en brievenautomaat tegen de gevel, Prinses Margrietstraat 22 te Utrecht,  HZ_WABO-22-31392</meta:user-defined>
    <meta:user-defined meta:name="DCTERMS.W3CDTF/DCTERMS.available">2022-11-02</meta:user-defined>
    <meta:user-defined meta:name="DCTERMS.W3CDTF/OVERHEIDop.jaargang">2022</meta:user-defined>
    <meta:user-defined meta:name="OVERHEIDop.publicationIssue">487479</meta:user-defined>
    <meta:user-defined meta:name="OVERHEIDop.GmbID/DC.identifier">gmb-2022-487479</meta:user-defined>
    <meta:user-defined meta:name="OVERHEIDop.versieInformatie"/>
  </office:meta>
</office:document-meta>
</file>