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aatsteversiei111628fa-a07e-4807-bbcf-fa12e257533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percelen onbebouwde grond</text:p>
      <text:section text:name="regeling_id1-3-2" text:style-name="regeling">
        <text:section text:name="aanhef_id1-3-2-1" text:style-name="aanhef">
          <text:section text:name="preambule_id1-3-2-1-1" text:style-name="preambule">
            <text:p text:style-name="al">De gemeente Westerkwartier is voornemens, voor de periode 1 januari 2023 tot en met 31 december 2023, een huurovereenkomst aan te gaan met een 7-tal huurders voor de volgende percelen onbebouwde grond (grasland):</text:p>
            <text:p text:style-name="al">
            <draw:frame><draw:text-box><text:section text:name="plaatje_id1-3-2-1-1-2-1" text:style-name="plaatje">
              <text:p text:style-name="illustratie_id1-3-2-1-1-2-1-1"><draw:frame draw:style-name="illustratie_id1-3-2-1-1-2-1-1" text:anchor-type="paragraph" svg:width="149mm" svg:height="100.1mm"><draw:image xlink:href="Pictures/laatsteversiei111628fa-a07e-4807-bbcf-fa12e257533c.png" xlink:type="simple"/></draw:frame></text:p>
            </text:section></draw:text-box></draw:frame>
          </text:p>
          </text:section>
        </text:section>
        <text:section text:name="regeling-tekst_id1-3-2-2" text:style-name="regeling-tekst">
          <text:section text:name="artikel_id1-3-2-2-1" text:style-name="artikel">
            <text:p text:style-name="artikel_kop_titel"><text:span text:style-name="artikel_kop_label"/> </text:p>
            <text:p text:style-name="al">De percelen onbebouwde grond (grasland) werden in voorgaande jaren reeds verhuurd aan de beoogde huurders. Daardoor is inmiddels met de huurders een duurzame relatie opgebouwd. De gemeente vindt het wenselijk deze relatie in stand te houden. Daarnaast hebben de huurders in de percelen geïnvesteerd door deze te bewerken en zuiver te houden van onkruid. </text:p>
            <text:p text:style-name="al"/>
            <text:p text:style-name="al">Gelet op het voorgaande is de gemeente van oordeel dat op grond van objectieve, redelijke en toetsbare criteria slechts de huidige huurders in aanmerking komen voor het aangaan van de huurovereenkomsten voor bovengenoemde percelen onbebouwde grond (grasla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text:a xlink:href="mailto:grondzaken@westerkwartier.nl" xlink:type="simple">grondzaken@westerkwartier.nl</text:a>).</text:p>
            <text:p text:style-name="al"/>
            <text:p text:style-name="al">
            <text:span text:style-name="nadrukcur">Het feit dat een voornemen tot het aangaan van een huurovereenkomst bekend wordt gemaakt, betekent niet dat de gemeente al definitief tot verhuur heeft besloten. Ook betekent het niet dat met de beoogde huurder al volledige overeenstemming is bereikt of dat zeker is dat die zal worden bereikt.</text:span>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83917</text:span><text:line-break/><text:date style:data-style-name="dag" text:fixed="true" text:date-value="2022-10-31"/><text:line-break/><text:date style:data-style-name="jaar" text:fixed="true" text:date-value="2022-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3917</text:span><text:date style:data-style-name="nicedate" text:fixed="true" text:date-value="2022-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3917</text:span><text:date style:data-style-name="nicedate" text:fixed="true" text:date-value="2022-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2/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huur van percelen onbebouwde grond</meta:user-defined>
    <meta:user-defined meta:name="DCTERMS.W3CDTF/DCTERMS.available">2022-10-31</meta:user-defined>
    <meta:user-defined meta:name="DCTERMS.W3CDTF/OVERHEIDop.jaargang">2022</meta:user-defined>
    <meta:user-defined meta:name="OVERHEIDop.publicationIssue">483917</meta:user-defined>
    <meta:user-defined meta:name="OVERHEIDop.GmbID/DC.identifier">gmb-2022-483917</meta:user-defined>
    <meta:user-defined meta:name="OVERHEIDop.versieInformatie"/>
  </office:meta>
</office:document-meta>
</file>