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Heerenveen – Woongebouw Burgemeester Kuperusplein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op grond van artikel 3.8 van de Wet ruimtelijke ordening bekend dat de gemeenteraad op 13 oktober 2022 het bestemmingsplan Heerenveen – Woongebouw Burgemeester Kuperusplein (IMRO-identificatie NL.IMRO.0074.woongebBKplein-VG01) heeft vastgesteld. </text:p>
            <text:p text:style-name="common-al">Het bestemmingsplan Heerenveen – Woongebouw Burgemeester Kuperusplein maakt het mogelijk dat op de locatie van het voormalige postkantoor aan de noordzijde van het Burgemeester Kuperusplein, een appartementengebouw met 92 appartementen wordt gerealiseerd. Op de begane grond van het gebouw is dienstverlening mogelijk. Deze ontwikkeling is de eerste stap in de ontwikkeling van het oostelijk deel van het centrum van Heerenveen. In de centrumvisie ‘Centrum Heerenveen: Ook ’n gouden plak’ (2019) en de uitwerking ’N Gouden Rand (2022) die over het oostelijk deel van het centrum gaat, is uitgebreid ingegaan op de ontwikkelingen die hier gepland zijn. Het woongebouw is een onderdeel van deze ontwikkelingen.</text:p>
            <text:p text:style-name="common-al">
            <text:span text:style-name="nadrukvet">Inzage</text:span>
          </text:p>
            <text:p text:style-name="common-al">Het raadsbesluit en het vastgestelde bestemmingsplan, met de daarbij behorende bijlagen, kunnen met ingang van vrijdag 4 november 2022, gedurende zes weken, worden ingezien op volgende plaatsen:</text:p>
            <text:list text:style-name="id1-3-2-1-1-5">
              <text:list-item text:style-override="id1-3-2-1-1-5-1">
                <text:number>1.</text:number>
                <text:p text:style-name="al">de website www.ruimtelijkeplannen.nl. Op deze website selecteert u het tabblad “Bestemmingsplannen”, waarna u de mogelijkheid heeft het bestemmingsplan en de bijbehorende stukken op te roepen door het invullen van de locatie, de naam of het planid-nummer (NL.IMRO.0074.woongebBKplein-VG01) van het bestemmingsplan;</text:p>
              </text:list-item>
              <text:list-item text:style-override="id1-3-2-1-1-5-2">
                <text:number>2.</text:number>
                <text:p text:style-name="al">bij de receptie van het gemeentehuis, Crackstraat 2 te Heerenveen. Hiertoe kan telefonisch via 14 0513 een afspraak worden gemaakt;</text:p>
              </text:list-item>
              <text:list-item text:style-override="id1-3-2-1-1-5-3">
                <text:number>3.</text:number>
                <text:p text:style-name="al">
                <text:a xlink:href="http://www.heerenveen.nl" xlink:type="simple">www.heerenveen.nl</text:a>, onder actueel / ter inzage.</text:p>
              </text:list-item>
            </text:list>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2914</text:span><text:line-break/><text:date style:data-style-name="dag" text:fixed="true" text:date-value="2022-11-03"/><text:line-break/><text:date style:data-style-name="jaar" text:fixed="true" text:date-value="2022-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914</text:span><text:date style:data-style-name="nicedate" text:fixed="true" text:date-value="2022-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914</text:span><text:date style:data-style-name="nicedate" text:fixed="true" text:date-value="2022-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woongebBKplein-VG01</meta:user-defined>
    <meta:user-defined meta:name="OVERHEIDop.Plansoort/OVERHEIDop.plansoort">bestemmings- of omgevingsplan</meta:user-defined>
    <dc:language>nl</dc:language>
    <meta:user-defined meta:name="OVERHEIDop.locatietype/OVERHEIDop.gebiedsmarkering">Vlak</meta:user-defined>
    <meta:user-defined meta:name="DC.title">Bestemmingsplan Heerenveen – Woongebouw Burgemeester Kuperusplein vastgesteld</meta:user-defined>
    <meta:user-defined meta:name="OVERHEIDop.datumEindeReactietermijn">2022-12-16</meta:user-defined>
    <meta:user-defined meta:name="OVERHEIDop.terinzageleggingBG">https://www.ruimtelijkeplannen.nl/?planidn=NL.IMRO.0074.woongebBKplein-VG01</meta:user-defined>
    <meta:user-defined meta:name="DCTERMS.W3CDTF/DCTERMS.available">2022-11-03</meta:user-defined>
    <meta:user-defined meta:name="DCTERMS.W3CDTF/OVERHEIDop.jaargang">2022</meta:user-defined>
    <meta:user-defined meta:name="OVERHEIDop.publicationIssue">482914</meta:user-defined>
    <meta:user-defined meta:name="OVERHEIDop.GmbID/DC.identifier">gmb-2022-482914</meta:user-defined>
    <meta:user-defined meta:name="OVERHEIDop.versieInformatie"/>
  </office:meta>
</office:document-meta>
</file>