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Boudewijnstraat 1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Feijenoord_Bloemhof</text:p>
            <text:p text:style-name="common-al">Straat: Boudewijnstraat 128</text:p>
            <text:p text:style-name="common-al">Postcode: 3073ZG</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6 oktober 2022</text:p>
            <text:p text:style-name="common-al">Zaaknummer: 598979-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82201</text:span><text:line-break/><text:date style:data-style-name="dag" text:fixed="true" text:date-value="2022-10-31"/><text:line-break/><text:date style:data-style-name="jaar" text:fixed="true" text:date-value="2022-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201</text:span><text:date style:data-style-name="nicedate" text:fixed="true" text:date-value="2022-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201</text:span><text:date style:data-style-name="nicedate" text:fixed="true" text:date-value="2022-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Boudewijnstraat 128</meta:user-defined>
    <meta:user-defined meta:name="DCTERMS.W3CDTF/DCTERMS.available">2022-10-31</meta:user-defined>
    <meta:user-defined meta:name="DCTERMS.W3CDTF/OVERHEIDop.jaargang">2022</meta:user-defined>
    <meta:user-defined meta:name="OVERHEIDop.publicationIssue">482201</meta:user-defined>
    <meta:user-defined meta:name="OVERHEIDop.GmbID/DC.identifier">gmb-2022-482201</meta:user-defined>
    <meta:user-defined meta:name="OVERHEIDop.versieInformatie"/>
  </office:meta>
</office:document-meta>
</file>