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HEECHFINNE VOOR NUMMER 13 AKKRU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Heechfinne voor nummer 13 te Akkrum  (21-10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1746</text:span><text:line-break/><text:date style:data-style-name="dag" text:fixed="true" text:date-value="2022-10-28"/><text:line-break/><text:date style:data-style-name="jaar" text:fixed="true" text:date-value="2022-10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1746</text:span><text:date style:data-style-name="nicedate" text:fixed="true" text:date-value="2022-10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1746</text:span><text:date style:data-style-name="nicedate" text:fixed="true" text:date-value="2022-10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, TIJDELIJK GEBRUIK OPENBARE RUIMTE, HEECHFINNE VOOR NUMMER 13 AKKRUM.</meta:user-defined>
    <meta:user-defined meta:name="DCTERMS.W3CDTF/DCTERMS.available">2022-10-28</meta:user-defined>
    <meta:user-defined meta:name="DCTERMS.W3CDTF/OVERHEIDop.jaargang">2022</meta:user-defined>
    <meta:user-defined meta:name="OVERHEIDop.publicationIssue">481746</meta:user-defined>
    <meta:user-defined meta:name="OVERHEIDop.GmbID/DC.identifier">gmb-2022-481746</meta:user-defined>
    <meta:user-defined meta:name="OVERHEIDop.versieInformatie"/>
  </office:meta>
</office:document-meta>
</file>