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ethouder Ramstraat 3, 1107 C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Wethouder Ramstraat 3, 1107 CM Amsterdam</text:p>
            <text:p text:style-name="common-al">Omschrijving: het plaatsen van een nieuw kozijn in de voorgevel van de woning.</text:p>
            <text:p text:style-name="common-al">Datum ontvangst: 24-10-2022</text:p>
            <text:p text:style-name="common-al">Zaaknummer: Z2022-ZO001900</text:p>
            <text:p text:style-name="common-al">OLO nummer: 7344261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81522</text:span><text:line-break/><text:date style:data-style-name="dag" text:fixed="true" text:date-value="2022-10-28"/><text:line-break/><text:date style:data-style-name="jaar" text:fixed="true" text:date-value="2022-10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1522</text:span><text:date style:data-style-name="nicedate" text:fixed="true" text:date-value="2022-10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1522</text:span><text:date style:data-style-name="nicedate" text:fixed="true" text:date-value="2022-10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ZO001900</meta:user-defined>
    <meta:user-defined meta:name="DCTERMS.abstract">het plaatsen van een nieuw kozijn in de voorgevel van de woning</meta:user-defined>
    <dc:language>nl</dc:language>
    <meta:user-defined meta:name="OVERHEIDop.locatietype/OVERHEIDop.gebiedsmarkering">Punt</meta:user-defined>
    <meta:user-defined meta:name="DC.title">Aanvraag omgevingsvergunning Wethouder Ramstraat 3, 1107 CM Amsterdam</meta:user-defined>
    <meta:user-defined meta:name="DCTERMS.W3CDTF/DCTERMS.available">2022-10-28</meta:user-defined>
    <meta:user-defined meta:name="DCTERMS.W3CDTF/OVERHEIDop.jaargang">2022</meta:user-defined>
    <meta:user-defined meta:name="OVERHEIDop.publicationIssue">481522</meta:user-defined>
    <meta:user-defined meta:name="OVERHEIDop.GmbID/DC.identifier">gmb-2022-481522</meta:user-defined>
    <meta:user-defined meta:name="OVERHEIDop.versieInformatie"/>
  </office:meta>
</office:document-meta>
</file>