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huur Sluiskade Zuidzij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Almelo heeft het voornemen om acht groenstroken gelegen aan Sluiskade Zuidzijde 185, 185A, 185B, 185C, 185D, 185E, 185F en 185G te verhuren aan de eigenaren van de naastgelegen percelen. De groenstroken worden verhuurd om door de bewoners te worden gebruikt als tuin. Het betreffen groenstroken, tussen de 24 en 47 vierkante meter per strook, deel uitmakende van het perceel kadastraal bekend als gemeente Ambt-Almelo, sectie B, nummer 10498.</text:p>
            <text:p text:style-name="al"/>
            <text:p text:style-name="al">De gemeente is van mening dat de aangrenzende eigenaren de enige serieuze gegadigden zijn, aangezien er na verhuur sprake is van een aaneengesloten eigendomssituatie.</text:p>
            <text:p text:style-name="al"/>
            <text:p text:style-name="al">
            <text:span text:style-name="nadrukvet">Kort geding</text:span>
          </text:p>
            <text:p text:style-name="al"/>
            <text:p text:style-name="al">Mocht u zich niet kunnen verenigen met de voorgenomen verhuur, dan dient u binnen een termijn van 20 (twintig) kalenderdagen na datum publicatie van deze bekendmaking een kort geding tegen de gemeente Almelo bij de Rechtbank Overijssel aanhangig te hebben gemaakt. Genoemde termijn merken wij aan als vervaltermijn. Als binnen de opgegeven termijn van 20 (twintig) kalenderdagen geen kort geding tegen de gemeente aanhangig is gemaakt, zal de gemeente uitvoering geven aan haar voornemen tot verhuur. Er liggen geen stukken ter inzage.</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81488</text:span><text:line-break/><text:date style:data-style-name="dag" text:fixed="true" text:date-value="2022-10-28"/><text:line-break/><text:date style:data-style-name="jaar" text:fixed="true" text:date-value="2022-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1488</text:span><text:date style:data-style-name="nicedate" text:fixed="true" text:date-value="2022-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1488</text:span><text:date style:data-style-name="nicedate" text:fixed="true" text:date-value="2022-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2/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Weg</meta:user-defined>
    <meta:user-defined meta:name="DC.title">Voornemen verhuur Sluiskade Zuidzijde</meta:user-defined>
    <meta:user-defined meta:name="DCTERMS.W3CDTF/DCTERMS.available">2022-10-28</meta:user-defined>
    <meta:user-defined meta:name="DCTERMS.W3CDTF/OVERHEIDop.jaargang">2022</meta:user-defined>
    <meta:user-defined meta:name="OVERHEIDop.publicationIssue">481488</meta:user-defined>
    <meta:user-defined meta:name="OVERHEIDop.GmbID/DC.identifier">gmb-2022-481488</meta:user-defined>
    <meta:user-defined meta:name="OVERHEIDop.versieInformatie"/>
  </office:meta>
</office:document-meta>
</file>