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KAP EN 2 DAKKAPELLEN), SCHOTERLANDSEWEG 79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kap en 2 dakkapellen) op het perceel Schoterlandseweg 79 te Nieuwehorne  (20-10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0573</text:span><text:line-break/><text:date style:data-style-name="dag" text:fixed="true" text:date-value="2022-10-28"/><text:line-break/><text:date style:data-style-name="jaar" text:fixed="true" text:date-value="2022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573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573</text:span><text:date style:data-style-name="nicedate" text:fixed="true" text:date-value="2022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(KAP EN 2 DAKKAPELLEN), SCHOTERLANDSEWEG 79 NIEUWEHORNE</meta:user-defined>
    <meta:user-defined meta:name="DCTERMS.W3CDTF/DCTERMS.available">2022-10-28</meta:user-defined>
    <meta:user-defined meta:name="DCTERMS.W3CDTF/OVERHEIDop.jaargang">2022</meta:user-defined>
    <meta:user-defined meta:name="OVERHEIDop.publicationIssue">480573</meta:user-defined>
    <meta:user-defined meta:name="OVERHEIDop.GmbID/DC.identifier">gmb-2022-480573</meta:user-defined>
    <meta:user-defined meta:name="OVERHEIDop.versieInformatie"/>
  </office:meta>
</office:document-meta>
</file>