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orhaanstraat 2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Korhaanstraat 27A, 3083XE, realiseren van een nieuwe trap t.b.v. het betrekken van de kelder bij de woning (aanvraagdatum 14-10-2022, dossiernummer OMV.22.10.00187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75865</text:span><text:line-break/><text:date style:data-style-name="dag" text:fixed="true" text:date-value="2022-10-26"/><text:line-break/><text:date style:data-style-name="jaar" text:fixed="true" text:date-value="2022-10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86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865</text:span><text:date style:data-style-name="nicedate" text:fixed="true" text:date-value="2022-10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9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Korhaanstraat 27A</meta:user-defined>
    <meta:user-defined meta:name="DCTERMS.W3CDTF/DCTERMS.available">2022-10-26</meta:user-defined>
    <meta:user-defined meta:name="DCTERMS.W3CDTF/OVERHEIDop.jaargang">2022</meta:user-defined>
    <meta:user-defined meta:name="OVERHEIDop.publicationIssue">475865</meta:user-defined>
    <meta:user-defined meta:name="OVERHEIDop.GmbID/DC.identifier">gmb-2022-475865</meta:user-defined>
    <meta:user-defined meta:name="OVERHEIDop.versieInformatie"/>
  </office:meta>
</office:document-meta>
</file>