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Sneek, Johan Willem Frisostraat 57 het realiseren van appartementen in het voormalig kerkgebouw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Sneek, Johan Willem Frisostraat 57 OV20220915 het realiseren van appartementen in het voormalig kerkgebouw (14-10-2022) </text:p>
            <text:p text:style-name="common-al"/>
            <text:p text:style-name="last-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Aanvragen voor een omgevingsvergunning kunnen worden ingezien op het gemeentekantoor te Sneek, Marktstraat 8.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75546</text:span><text:line-break/><text:date style:data-style-name="dag" text:fixed="true" text:date-value="2022-10-27"/><text:line-break/><text:date style:data-style-name="jaar" text:fixed="true" text:date-value="2022-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5546</text:span><text:date style:data-style-name="nicedate" text:fixed="true" text:date-value="2022-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5546</text:span><text:date style:data-style-name="nicedate" text:fixed="true" text:date-value="2022-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9/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Sneek, Johan Willem Frisostraat 57 het realiseren van appartementen in het voormalig kerkgebouw</meta:user-defined>
    <meta:user-defined meta:name="DCTERMS.W3CDTF/DCTERMS.available">2022-10-27</meta:user-defined>
    <meta:user-defined meta:name="DCTERMS.W3CDTF/OVERHEIDop.jaargang">2022</meta:user-defined>
    <meta:user-defined meta:name="OVERHEIDop.publicationIssue">475546</meta:user-defined>
    <meta:user-defined meta:name="OVERHEIDop.GmbID/DC.identifier">gmb-2022-475546</meta:user-defined>
    <meta:user-defined meta:name="OVERHEIDop.versieInformatie"/>
  </office:meta>
</office:document-meta>
</file>