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oornemen tot verhuur perceel grond t/o Laan van Decima 1 Haarlem (Oostp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gemeente Haarlem heeft, in het kader van placemaking ter voorbereiding van de woningbouwontwikkeling in het gebied aan de Noordzijde van Oostpoort, het voornemen om een perceel grond tegenover de Laan van Decima 1 te verhuren.</text:span>
          </text:p>
            <text:p text:style-name="common-al">Het betreft:</text:p>
            <text:list text:style-name="id1-3-2-1-1-3">
              <text:list-item text:style-override="id1-3-2-1-1-3-1">
                <text:number>-</text:number>
                <text:p text:style-name="al">een perceel grond ter grootte van ongeveer <text:span text:style-name="nadrukvet">4.329 m²</text:span>, gelegen tegenover de Laan van Decima 1 te Haarlem, deel uitmakende van de percelen kadastraal bekend gemeente <text:span text:style-name="nadrukvet">Haarlem 02</text:span>, sectie <text:span text:style-name="nadrukvet">O</text:span>, nummers <text:span text:style-name="nadrukvet">749</text:span> en <text:span text:style-name="nadrukvet">751</text:span>, een en ander zoals schetsmatig is aangegeven op de bijgaande tekening.</text:p>
              </text:list-item>
            </text:list>
            <text:p text:style-name="common-al">De start bouw van de woningbouwontwikkeling aan de Noordzijde in Oostpoort zal niet voor eind 2025 plaatsvinden. Vooruitlopend op de definitieve invulling van de locatie is de wens om placemaking in het gebied te laten plaatsvinden. Met placemaking wordt er alvast bekendheid gegeven aan de locatie. In 2018/2019 is hier samen met een adviesbureau uitgebreid met diverse initiatiefnemers onderzoek naar gedaan, maar dit heeft slechts geleid tot één initiatief, welk initiatief reeds is gerealiseerd. Sindsdien hebben zich geen andere potentiële gegadigden gemeld of is bekend bij de gemeente die interesse heeft getoond in de te verhuren grond.</text:p>
            <text:p text:style-name="common-al">Onlangs heeft zich een tweede initiatiefnemer gemeld. Deze wil een unieke Pop-up playground realiseren in de vorm van een natuurspeelplaats. Met deze initiatiefnemer is het gesprek gestart om te onderzoeken of het mogelijk is om deze natuurspeelplaats te realiseren nabij de noodopvang voor statushouders. Deze heeft hier positief op gereageerd en wil de natuurspeelplaats gratis maken voor de kinderen van de noodopvang en onderzoeken of de statushouders ingezet kunnen worden om te werken bij de natuurspeeltuin. Daarbij is ook van belang dat de huur slechts van tijdelijke aard is en dat alle kosten van opbouw, exploitatie en afbouw voor rekening van de huurder zijn.</text:p>
            <text:p text:style-name="common-al">Er geldt een totstandkomingsvoorbehoud inhoudende dat als iemand zich voor uiterlijk twintig kalenderdagen na de datum van deze publicatie naar aanleiding van deze kennisgeving zou melden die naar het oordeel van de gemeente is aan te merken als serieuze gegadigde, de huurovereenkomst in het geheel niet tot stand komt. </text:p>
            <text:p text:style-name="common-al">Na ommekomst van voormelde wachttijd zal de gemeente uitvoering geven aan haar voornemen de overeenkomst te sluiten. Als u daar vragen of opmerkingen over heeft, kunt u contact opnemen met Leonie Kooij via 023-5113906.</text:p>
            <text:p text:style-name="common-al">
            <text:span text:style-name="nadrukvet">Vervaltermijn</text:span>
          </text:p>
            <text:p text:style-name="common-al">Als u het niet eens bent met het voornemen tot verhuur van vooromschreven gemeentegrond, dan dient u als belanghebbende uiterlijk binnen twintig kalenderdagen na publicatie, <text:span text:style-name="nadrukvet">uiterlijk 25 november 2022</text:span>, een reactie te richten aan het college van burgemeester en wethouders van de gemeente Haarlem, ter attentie van Leonie Kooij, Postbus 511, 2003 PB te Haarlem.</text:p>
            <text:p text:style-name="common-al">Indien geen reactie wordt ontvangen binnen de gestelde termijn dan vervalt het recht tegen de voorgenomen verkoop van de gemeentegrond op te komen en/of daarop enige vorm van schadevergoeding of welke andere aanspraak dan ook te baseren. De gemeente Haarlem en de potentiële huurder zouden onredelijk worden benadeeld als na voornoemde termijn alsnog tegen het voornemen en het aangaan van de huurovereenkomst wordt opgekomen.</text:p>
            <text:p text:style-name="last-al">Met deze publicatie geeft de gemeente uitvoering aan het arrest van de Hoge Raad van 26 november 2021 (ECLI:NL:HR:2021:17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75179</text:span><text:line-break/><text:date style:data-style-name="dag" text:fixed="true" text:date-value="2022-10-25"/><text:line-break/><text:date style:data-style-name="jaar" text:fixed="true" text:date-value="2022-10-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75179</text:span><text:date style:data-style-name="nicedate" text:fixed="true" text:date-value="2022-10-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75179</text:span><text:date style:data-style-name="nicedate" text:fixed="true" text:date-value="2022-10-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2.8/xml/MC-DRP-Voorlichting-Web-ZM.xml</meta:user-defined>
    <meta:user-defined meta:name="OVERHEID.Gemeente/DC.creator">Haarlem</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Weg</meta:user-defined>
    <meta:user-defined meta:name="DC.title">Voornemen tot verhuur perceel grond t/o Laan van Decima 1 Haarlem (Oostpoort)</meta:user-defined>
    <meta:user-defined meta:name="DCTERMS.W3CDTF/DCTERMS.available">2022-10-25</meta:user-defined>
    <meta:user-defined meta:name="DCTERMS.W3CDTF/OVERHEIDop.jaargang">2022</meta:user-defined>
    <meta:user-defined meta:name="OVERHEIDop.publicationIssue">475179</meta:user-defined>
    <meta:user-defined meta:name="OVERHEIDop.GmbID/DC.identifier">gmb-2022-475179</meta:user-defined>
    <meta:user-defined meta:name="OVERHEIDop.versieInformatie"/>
  </office:meta>
</office:document-meta>
</file>