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De Peerelstraat 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wijderen 1 fietsrek  De Peerelstraat 15     van 28-11-2022 t/m 2-12-2022, Locatie: De Peerelstraat 15</text:p>
            <text:p text:style-name="common-al">Looptijd :-- t/m 02-12-2022</text:p>
            <text:p text:style-name="common-al">Verzonden naar aanvrager op: 21-10-2022</text:p>
            <text:p text:style-name="common-al">Kenmerk gemeente: Z/22/20959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2/209591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5054</text:span><text:line-break/><text:date style:data-style-name="dag" text:fixed="true" text:date-value="2022-10-25"/><text:line-break/><text:date style:data-style-name="jaar" text:fixed="true" text:date-value="2022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5054</text:span><text:date style:data-style-name="nicedate" text:fixed="true" text:date-value="2022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5054</text:span><text:date style:data-style-name="nicedate" text:fixed="true" text:date-value="2022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95914</meta:user-defined>
    <meta:user-defined meta:name="DCTERMS.abstract">verwijderen 1 fietsrek De Peerelstraat 15 van 28-11-2022 t/m 2-12-2022, De Peerelstraat 15</meta:user-defined>
    <dc:language>nl</dc:language>
    <meta:user-defined meta:name="OVERHEIDop.locatietype/OVERHEIDop.gebiedsmarkering">Punt</meta:user-defined>
    <meta:user-defined meta:name="DC.title">Besluit apv vergunning Verleend De Peerelstraat 15</meta:user-defined>
    <meta:user-defined meta:name="DCTERMS.W3CDTF/DCTERMS.available">2022-10-25</meta:user-defined>
    <meta:user-defined meta:name="DCTERMS.W3CDTF/OVERHEIDop.jaargang">2022</meta:user-defined>
    <meta:user-defined meta:name="OVERHEIDop.publicationIssue">475054</meta:user-defined>
    <meta:user-defined meta:name="OVERHEIDop.GmbID/DC.identifier">gmb-2022-475054</meta:user-defined>
    <meta:user-defined meta:name="OVERHEIDop.versieInformatie"/>
  </office:meta>
</office:document-meta>
</file>