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LIGBOXENSTAL, PRIKWEI 34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ligboxenstal op het perceel Prikwei 34 te Aldeboarn  (18-10-2022) 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0436</text:span><text:line-break/><text:date style:data-style-name="dag" text:fixed="true" text:date-value="2022-10-21"/><text:line-break/><text:date style:data-style-name="jaar" text:fixed="true" text:date-value="2022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0436</text:span><text:date style:data-style-name="nicedate" text:fixed="true" text:date-value="2022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0436</text:span><text:date style:data-style-name="nicedate" text:fixed="true" text:date-value="2022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VAN EEN LIGBOXENSTAL, PRIKWEI 34 ALDEBOARN</meta:user-defined>
    <meta:user-defined meta:name="DCTERMS.W3CDTF/DCTERMS.available">2022-10-21</meta:user-defined>
    <meta:user-defined meta:name="DCTERMS.W3CDTF/OVERHEIDop.jaargang">2022</meta:user-defined>
    <meta:user-defined meta:name="OVERHEIDop.publicationIssue">470436</meta:user-defined>
    <meta:user-defined meta:name="OVERHEIDop.GmbID/DC.identifier">gmb-2022-470436</meta:user-defined>
    <meta:user-defined meta:name="OVERHEIDop.versieInformatie"/>
  </office:meta>
</office:document-meta>
</file>