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office:automatic-styles>
  <office:body>
    <office:text>
      <text:p text:style-name="new_page_staatscourant"/>
      <text:p text:style-name="single-kop-titel">KENNISGEVING </text:p>
      <text:section text:name="regeling_id1-3-2" text:style-name="regeling">
        <text:section text:name="aanhef_id1-3-2-1" text:style-name="aanhef">
          <text:section text:name="preambule_id1-3-2-1-1" text:style-name="preambule">
            <text:p text:style-name="al"/>
            <text:p text:style-name="al">Ontwerp koninklijk besluit tot aanwijzing van onroerende zaken ter onteigening in de gemeente Heusden voor de uitvoering van de inpassingsplannen Gebiedsontwikkeling Oostelijke Langstraat West en Gebiedsontwikkeling Oostelijke Langstraat Oost van de provincie Noord-Brabant.</text:p>
            <text:p text:style-name="al"/>
            <text:p text:style-name="al">Onteigeningsplan Gebiedsontwikkeling Oostelijke Langstraat II</text:p>
            <text:p text:style-name="al"/>
            <text:p text:style-name="al">Rijkswaterstaat Corporate Dienst </text:p>
            <text:p text:style-name="al">De burgemeester van de gemeente Heusden deelt mee dat op verzoek van de Minister voor Volkshuisvesting en Ruimtelijke Ordening, ingevolge artikel 78 van de onteigeningswet, een ontwerp koninklijk besluit met de daaraan ten grondslag liggende stukken ter inzage zal worden gelegd. Het ontwerp koninklijk besluit wijst op verzoek van de provincie Noord-Brabant onroerende zaken ter onteigening aan die nodig zijn voor de uitvoering van de inpassingsplannen Gebiedsontwikkeling Oostelijke Langstraat West en Gebiedsontwikkeling Oostelijke Langstraat Oost. </text:p>
            <text:p text:style-name="al">De inpassingsplannen maken het mogelijk om een aantal knelpunten in het oostelijk gedeelte van de Langstraat in de provincie Noord-Brabant, aan te pakken. De oostelijke Langstraat is het gebied aan weerszijden van de A59 tussen ’s-Hertogenbosch en Waalwijk. </text:p>
            <text:p text:style-name="al">De Gebiedsontwikkeling Oostelijke Langstraat heeft tot doel de bestaande en nieuwe woon- en werkgebieden beter en veiliger bereikbaar te maken door de aanleg van een randweg en (parallel)wegen van en naar de A59. Ook de aanleg van een snelfietsroute draagt bij aan de bereikbaarheid van de hiervoor genoemde gebieden. Voorts voorzien de plannen in de opheffing van de huidige barrièrewerking van de A59 door de aanleg van een robuuste ecologische verbindingszone. </text:p>
            <text:p text:style-name="al">Aan de ter onteigening aan te wijzen onroerende zaken zijn de onderscheiden bestemmingen Natuur, Verkeer,  Verkeer Snelweg-1 en Water almede de dubbelbestemmingen Waarde-Archeologie, Waterstaat-Waterlopen, Waterstaat-Waterbergingsgebied, Waterstaat-Waterkering, Waarde-Cultuurhistorie en Leiding-Gas toegekend. </text:p>
            <text:p text:style-name="al"/>
            <text:p text:style-name="al">
            <text:span text:style-name="nadrukvet">Terinzagelegging</text:span>
          </text:p>
            <text:p text:style-name="al">Op de voorbereiding van het koninklijk besluit is de uniforme openbare voorbereidingsprocedure van afdeling 3.4 van de Algemene wet bestuursrecht van toepassing. Het ontwerp koninklijk besluit en de, ingevolge artikel 79 van de onteigeningswet, vereiste stukken liggen ter inzage op de volgende locaties: </text:p>
            <text:list text:style-name="id1-3-2-1-1-14">
              <text:list-item text:style-override="id1-3-2-1-1-14-1">
                <text:number>-</text:number>
                <text:p text:style-name="al">gemeente Heusden, Julianastraat 34 te Vlijmen (openingstijden staan op de website van de gemeente). </text:p>
              </text:list-item>
              <text:list-item text:style-override="id1-3-2-1-1-14-2">
                <text:number>-</text:number>
                <text:p text:style-name="al">Rijkswaterstaat Corporate Dienst, Griffioenlaan 2 te Utrecht (alleen op afspraak).</text:p>
              </text:list-item>
            </text:list>
            <text:p text:style-name="al"> Het ontwerp koninklijk besluit en het onteigeningsplan liggen ter inzage vanaf 25 oktober 2022 tot en met 5 december 2022.</text:p>
            <text:p text:style-name="al">Belanghebbenden kunnen in de periode dat de stukken ter inzage liggen, deze stukken ook digitaal inzien en/of downloaden op het Rijkswaterstaat Publicatie Platform (<text:a xlink:href="https://open.rws.nl/ter-inzage/onteigeningen/" xlink:type="simple">https://open.rws.nl/ter-inzage/onteigeningen/</text:a>).</text:p>
            <text:p text:style-name="al"/>
            <text:p text:style-name="al">
            <text:span text:style-name="nadrukvet">Zienswijzen</text:span>
          </text:p>
            <text:p text:style-name="al">Belanghebbenden kunnen gedurende de hierboven genoemde periode waarin het ontwerp koninklijk besluit en het onteigeningsplan ter inzage liggen, schriftelijk of mondeling hun zienswijzen over het ontwerp koninklijk besluit naar voren brengen. Schriftelijke reacties worden gericht aan Zijne Majesteit de Koning, d.t.v. de Minister voor Volkshuisvesting en Ruimtelijke Ordening, Rijkswaterstaat Corporate Dienst, Afdeling BJV Publiekrecht, onder vermelding van dossiernr. ON4-2022-100895. Een schriftelijke reactie kan per post worden verzonden naar postbus 2232, 3500 GE Utrecht of per e-mail naar <text:a xlink:href="mailto:cdloketonteigening@rws.nl" xlink:type="simple">cdloketonteigening@rws.nl</text:a>.</text:p>
            <text:p text:style-name="al">Voor nadere inlichtingen over de procedure, voor het maken van een afspraak als u een zienswijze mondeling kenbaar wilt maken of wanneer u het ontwerpbesluit in Utrecht wilt komen inzien, neemt u contact op met Rijkswaterstaat Corporate Dienst, mevrouw S. Marselli, tel.nr. 06-10779797 of bij afwezigheid mevrouw F. Rob-Russel, tel.nr. 06-12097585.</text:p>
            <text:p text:style-name="al"/>
            <text:p text:style-name="al">
            <text:span text:style-name="nadrukvet">Hoorzitting</text:span>
          </text:p>
            <text:p text:style-name="al">In het kader van deze procedure is een hoorzitting gepland. Deze is uitsluitend bedoeld voor degenen die in hun zienswijzen kenbaar hebben gemaakt dat zij gebruik willen maken van de mogelijkheid om te worden gehoord. Deze hoorzitting vindt plaats 21 december 2022 om 11:00 in het gemeentehuis van Heusden, Julianastraat 34 te Vlijmen. Hiervoor wordt geen afzonderlijke uitnodiging verzonden. </text:p>
            <text:p text:style-name="al"/>
            <text:p text:style-name="al"/>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469968</text:span><text:line-break/><text:date style:data-style-name="dag" text:fixed="true" text:date-value="2022-10-24"/><text:line-break/><text:date style:data-style-name="jaar" text:fixed="true" text:date-value="2022-10-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9968</text:span><text:date style:data-style-name="nicedate" text:fixed="true" text:date-value="2022-10-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9968</text:span><text:date style:data-style-name="nicedate" text:fixed="true" text:date-value="2022-10-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2/xml/MC-DRP-OverigeInformatie-Web-CB.xml</meta:user-defined>
    <meta:user-defined meta:name="OVERHEID.Gemeente/DC.creator">Heusden</meta:user-defined>
    <meta:user-defined meta:name="OVERHEID.Informatietype/DC.type">officiële publicatie</meta:user-defined>
    <meta:user-defined meta:name="OVERHEIDop.Rubriek/DC.type">overige overheidsinformatie</meta:user-defined>
    <meta:user-defined meta:name="OVERHEID.Gemeente/OVERHEID.authority">Heusden</meta:user-defined>
    <meta:user-defined meta:name="OVERHEID.Gemeente/DCTERMS.publisher">Heusden</meta:user-defined>
    <meta:user-defined meta:name="OVERHEID.TaxonomieBeleidsagendaDecentraal/OVERHEID.category">Verkeer | Organisatie en beleid</meta:user-defined>
    <meta:user-defined meta:name="OVERHEIDop.referentienummer">1286062</meta:user-defined>
    <dc:language>nl</dc:language>
    <meta:user-defined meta:name="OVERHEIDop.locatietype/OVERHEIDop.gebiedsmarkering">Weg</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KENNISGEVING</meta:user-defined>
    <meta:user-defined meta:name="DCTERMS.W3CDTF/DCTERMS.available">2022-10-24</meta:user-defined>
    <meta:user-defined meta:name="DCTERMS.W3CDTF/OVERHEIDop.jaargang">2022</meta:user-defined>
    <meta:user-defined meta:name="OVERHEIDop.publicationIssue">469968</meta:user-defined>
    <meta:user-defined meta:name="OVERHEIDop.GmbID/DC.identifier">gmb-2022-469968</meta:user-defined>
    <meta:user-defined meta:name="OVERHEIDop.versieInformatie"/>
  </office:meta>
</office:document-meta>
</file>